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inherit" svg:font-family="inherit" style:font-family-generic="roman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style style:name="P1" style:parent-style-name="Normalny" style:master-page-name="MP0" style:family="paragraph">
      <style:paragraph-properties fo:break-before="page" fo:text-align="center" style:vertical-align="baseline" fo:margin-bottom="0in" fo:line-height="100%" fo:background-color="#FFFFFF"/>
      <style:text-properties style:font-name="Comic Sans MS" style:font-name-asian="Times New Roman" fo:font-weight="bold" style:font-weight-asian="bold" style:font-weight-complex="bold" fo:color="#704825" fo:font-size="31.5pt" style:font-size-asian="31.5pt" style:font-size-complex="31.5pt" style:language-asian="pl" style:country-asian="PL"/>
    </style:style>
    <style:style style:name="P2" style:parent-style-name="Normalny" style:family="paragraph">
      <style:paragraph-properties fo:text-align="center" style:vertical-align="baseline" fo:margin-bottom="0in" fo:line-height="100%" fo:background-color="#FFFFFF"/>
    </style:style>
    <style:style style:name="T3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21pt" style:font-size-asian="21pt" style:font-size-complex="21pt" style:language-asian="pl" style:country-asian="PL"/>
    </style:style>
    <style:style style:name="P4" style:parent-style-name="Normalny" style:family="paragraph">
      <style:paragraph-properties fo:text-align="justify"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" style:parent-style-name="Normalny" style:family="paragraph">
      <style:paragraph-properties fo:text-align="center" style:vertical-align="baseline" fo:margin-bottom="0in" fo:line-height="100%" fo:background-color="#FFFFFF"/>
    </style:style>
    <style:style style:name="T7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8" style:parent-style-name="Normalny" style:list-style-name="LFO1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" style:parent-style-name="Normalny" style:list-style-name="LFO1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0" style:parent-style-name="Normalny" style:list-style-name="LFO1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1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2" style:parent-style-name="Normalny" style:family="paragraph">
      <style:paragraph-properties fo:text-align="center" style:vertical-align="baseline" fo:margin-bottom="0in" fo:line-height="100%" fo:background-color="#FFFFFF"/>
    </style:style>
    <style:style style:name="T13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14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5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6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7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8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9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0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1" style:parent-style-name="Normalny" style:list-style-name="LFO2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2" style:parent-style-name="Normalny" style:family="paragraph">
      <style:paragraph-properties fo:text-align="center" style:vertical-align="baseline" fo:margin-bottom="0in" fo:line-height="100%" fo:background-color="#FFFFFF"/>
    </style:style>
    <style:style style:name="T23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24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5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6" style:parent-style-name="Normalny" style:list-style-name="LFO3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7" style:parent-style-name="Normalny" style:list-style-name="LFO3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8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29" style:parent-style-name="Normalny" style:list-style-name="LFO4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0" style:parent-style-name="Normalny" style:list-style-name="LFO4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1" style:parent-style-name="Normalny" style:list-style-name="LFO4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2" style:parent-style-name="Normalny" style:list-style-name="LFO4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3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4" style:parent-style-name="Normalny" style:family="paragraph">
      <style:paragraph-properties fo:text-align="center" style:vertical-align="baseline" fo:margin-bottom="0in" fo:line-height="100%" fo:background-color="#FFFFFF"/>
    </style:style>
    <style:style style:name="T35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36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7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8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39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0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1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2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3" style:parent-style-name="Normalny" style:list-style-name="LFO5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4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5" style:parent-style-name="Normalny" style:family="paragraph">
      <style:paragraph-properties fo:text-align="center" style:vertical-align="baseline" fo:margin-bottom="0in" fo:line-height="100%" fo:background-color="#FFFFFF"/>
    </style:style>
    <style:style style:name="T46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47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8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49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0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1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2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3" style:parent-style-name="Normalny" style:list-style-name="LFO6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4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5" style:parent-style-name="Normalny" style:family="paragraph">
      <style:paragraph-properties fo:text-align="center" style:vertical-align="baseline" fo:margin-bottom="0in" fo:line-height="100%" fo:background-color="#FFFFFF"/>
    </style:style>
    <style:style style:name="T56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57" style:parent-style-name="Normalny" style:list-style-name="LFO7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8" style:parent-style-name="Normalny" style:list-style-name="LFO7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59" style:parent-style-name="Normalny" style:list-style-name="LFO7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0" style:parent-style-name="Normalny" style:list-style-name="LFO7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1" style:parent-style-name="Normalny" style:list-style-name="LFO7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2" style:parent-style-name="Normalny" style:list-style-name="LFO7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3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4" style:parent-style-name="Normalny" style:family="paragraph">
      <style:paragraph-properties fo:text-align="center" style:vertical-align="baseline" fo:margin-bottom="0in" fo:line-height="100%" fo:background-color="#FFFFFF"/>
    </style:style>
    <style:style style:name="T65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66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7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8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69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70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71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72" style:parent-style-name="Normalny" style:list-style-name="LFO8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73" style:parent-style-name="Normalny" style:family="paragraph">
      <style:paragraph-properties style:vertical-align="baseline" fo:margin-top="0.0694in" fo:margin-bottom="0.0694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74" style:parent-style-name="Normalny" style:family="paragraph">
      <style:paragraph-properties fo:text-align="center" style:vertical-align="baseline" fo:margin-bottom="0in" fo:line-height="100%" fo:background-color="#FFFFFF"/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75" style:parent-style-name="Normalny" style:family="paragraph">
      <style:paragraph-properties fo:text-align="center" style:vertical-align="baseline" fo:margin-bottom="0in" fo:line-height="100%" fo:background-color="#FFFFFF"/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76" style:parent-style-name="Normalny" style:family="paragraph">
      <style:paragraph-properties fo:text-align="center" style:vertical-align="baseline" fo:margin-bottom="0in" fo:line-height="100%" fo:background-color="#FFFFFF"/>
    </style:style>
    <style:style style:name="T77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8pt" style:font-size-asian="18pt" style:font-size-complex="18pt" style:language-asian="pl" style:country-asian="PL"/>
    </style:style>
    <style:style style:name="P78" style:parent-style-name="Normalny" style:family="paragraph">
      <style:paragraph-properties style:vertical-align="baseline" fo:margin-bottom="0in" fo:line-height="100%" fo:background-color="#FFFFFF"/>
    </style:style>
    <style:style style:name="T79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5pt" style:font-size-asian="15pt" style:font-size-complex="15pt" style:language-asian="pl" style:country-asian="PL"/>
    </style:style>
    <style:style style:name="P80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1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2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3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4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5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6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7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8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89" style:parent-style-name="Normalny" style:list-style-name="LFO9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0" style:parent-style-name="Normalny" style:family="paragraph">
      <style:paragraph-properties style:vertical-align="baseline" fo:margin-bottom="0in" fo:line-height="100%" fo:background-color="#FFFFFF"/>
    </style:style>
    <style:style style:name="T91" style:parent-style-name="Domyślnaczcionkaakapitu" style:family="text">
      <style:text-properties style:font-name="inherit" style:font-name-asian="Times New Roman" fo:font-weight="bold" style:font-weight-asian="bold" style:font-weight-complex="bold" fo:color="#777777" style:letter-kerning="false" fo:font-size="15pt" style:font-size-asian="15pt" style:font-size-complex="15pt" style:language-asian="pl" style:country-asian="PL"/>
    </style:style>
    <style:style style:name="P92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3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4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5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6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7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8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99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  <style:style style:name="P100" style:parent-style-name="Normalny" style:list-style-name="LFO10" style:family="paragraph">
      <style:paragraph-properties style:vertical-align="baseline" fo:margin-bottom="0in" fo:line-height="100%" fo:background-color="#FFFFFF"/>
      <style:text-properties style:font-name="inherit" style:font-name-asian="Times New Roman" fo:color="#777777" style:letter-kerning="false" fo:font-size="12pt" style:font-size-asian="12pt" style:font-size-complex="12pt" style:language-asian="pl" style:country-asian="PL"/>
    </style:style>
  </office:automatic-styles>
  <office:body>
    <office:text text:use-soft-page-breaks="true">
      <text:h text:style-name="P1" text:outline-level="1">Program adaptacyjny w Żłobku Gminnym w Płużnicy</text:h>
      <text:h text:style-name="P2" text:outline-level="2"><text:span text:style-name="T3">PROGRAM ADAPTACYJNY</text:span></text:h>
      <text:p text:style-name="P4">Moment przekraczania przez dziecko progu żłobka jest trudnym przeżyciem, dlatego konieczne jest wspieranie go przez rodzinę i opiekunów. Dla wielu dzieci i rodziców jest to okres trudny i stresujący, wywołujący lęk, złość, upór i gniew. Wynika to z tego, iż dziecko zostaje wyrwane z środowiska rodzinnego, które dotychczas gwarantowało mu poczucie stabilności i bezpieczeństwa oraz zrozumienie tego, co się wokół niego dzieje. Z dnia na dzień zostaje wprowadzone w nieznane środowisko, nowe otoczenie, przestrzeń i osoby co sprawia, że nie jest w stanie kontrolować i rozumieć sytuacji i odczuwa ją jako zagrożenie. Sytuację stresową przeżywają także rodzice dzieci. Mają bowiem oddać swoje dziecko pod  opiekę instytucji i osób obcych. Obawiają się o jego bezpieczeństwo o to czy sobie poradzi w różnych sytuacjach. Rodzi to niepokój i wątpliwości, które podświadomie przenoszą na dziecko. Aby temu zapobiec stworzyliśmy program adaptacji w żłobku, który ułatwi ten ciężki okres zarówno dla dzieci jaki i rodziców.</text:p>
      <text:p text:style-name="P5"> </text:p>
      <text:h text:style-name="P6" text:outline-level="3"><text:span text:style-name="T7">CELE PROGRAMU ADAPCYJNEGO</text:span></text:h>
      <text:list text:style-name="LFO1" text:continue-numbering="true">
        <text:list-item>
          <text:p text:style-name="P8">Pomoc dzieciom w adaptacji nowych warunków panujących w żłobku.</text:p>
        </text:list-item>
        <text:list-item>
          <text:p text:style-name="P9">Włączenie rodziców do wspierania dziecka w procesie adaptacji.</text:p>
        </text:list-item>
        <text:list-item>
          <text:p text:style-name="P10">Przygotowanie rodziców do pomocy.</text:p>
        </text:list-item>
      </text:list>
      <text:p text:style-name="P11"> </text:p>
      <text:h text:style-name="P12" text:outline-level="3"><text:span text:style-name="T13">ZADANIA PROCESU ADAPTACYJNEGO</text:span></text:h>
      <text:list text:style-name="LFO2" text:continue-numbering="true">
        <text:list-item>
          <text:p text:style-name="P14">Skrócenie okresu przystosowania się dzieci w żłobku.</text:p>
        </text:list-item>
        <text:list-item>
          <text:p text:style-name="P15">Pomoc dzieciom w przystosowaniu się do warunków panujących w żłobku.</text:p>
        </text:list-item>
        <text:list-item>
          <text:p text:style-name="P16">Zmniejszenie obaw i niepewności rodziców związanej z oddaniem dziecka pod opiekę personelu placówki.</text:p>
        </text:list-item>
        <text:list-item>
          <text:p text:style-name="P17">Przedstawienie rodzicom wypoczynku jako coś atrakcyjnego np. łączenie leżakowania ze słuchaniem muzyki relaksacyjnej.</text:p>
        </text:list-item>
        <text:list-item>
          <text:p text:style-name="P18">Podtrzymanie relacji z rodzicami, która ma udoskonalić dalszą współpracę.</text:p>
        </text:list-item>
        <text:list-item>
          <text:p text:style-name="P19">Zwrócenie uwagi rodziców na potrzeby emocjonalne dzieci.</text:p>
        </text:list-item>
        <text:list-item>
          <text:p text:style-name="P20">Wzmacnianie dorosłych  w roli rodziców.</text:p>
        </text:list-item>
        <text:list-item>
          <text:p text:style-name="P21">Integracja rodziców między sobą.</text:p>
        </text:list-item>
      </text:list>
      <text:h text:style-name="P22" text:outline-level="3"><text:span text:style-name="T23">PRZEBIEG PROCESU ADAPTACYJNEGO</text:span></text:h>
      <text:p text:style-name="P24">Proces adaptacji przebiega stopniowo i składa się z dwóch etapów.</text:p>
      <text:p text:style-name="P25">Etap I obejmuje</text:p>
      <text:list text:style-name="LFO3" text:continue-numbering="true">
        <text:list-item>
          <text:p text:style-name="P26">rozmowę z rodzicami i prezentacje placówki</text:p>
        </text:list-item>
        <text:list-item>
          <text:p text:style-name="P27">poznanie personelu, który będzie zajmować się Waszym dzieckiem</text:p>
        </text:list-item>
      </text:list>
      <text:p text:style-name="P28">Etap II obejmuje</text:p>
      <text:soft-page-break/>
      <text:list text:style-name="LFO4" text:continue-numbering="true">
        <text:list-item>
          <text:p text:style-name="P29">pojawienie się dziecka w żłobku</text:p>
        </text:list-item>
        <text:list-item>
          <text:p text:style-name="P30">na początku adaptacji dzieci stosujemy skrócony czas pobytu w placówce co umożliwia stopniowe oswajanie się dziecka (1 godzina pierwszy dzień w kolejnych stopniowo wydłużamy pobyt)</text:p>
        </text:list-item>
        <text:list-item>
          <text:p text:style-name="P31">obserwację – naszym celem jest uzyskanie maksymalnie dużo różnorodnych informacji o dziecku</text:p>
        </text:list-item>
        <text:list-item>
          <text:p text:style-name="P32">udzielamy rodzicom najbardziej istotne informacje o dziecku i funkcjonowaniu żłobka</text:p>
        </text:list-item>
      </text:list>
      <text:p text:style-name="P33"> </text:p>
      <text:h text:style-name="P34" text:outline-level="3"><text:span text:style-name="T35">OCZEKIWANIA  WOBEC RODZICÓW</text:span></text:h>
      <text:list text:style-name="LFO5" text:continue-numbering="true">
        <text:list-item>
          <text:p text:style-name="P36">Pomoc dziecku w przystosowaniu się do nowego środowiska.</text:p>
        </text:list-item>
        <text:list-item>
          <text:p text:style-name="P37">Wcześniejsze wprowadzenie dziecku planu dnia tożsamego z rozkładem dnia w żłobku.</text:p>
        </text:list-item>
        <text:list-item>
          <text:p text:style-name="P38">Wspieranie dziecka w budowaniu pozytywnego stosunku do żłobka.</text:p>
        </text:list-item>
        <text:list-item>
          <text:p text:style-name="P39">Stawianie wymagań wobec dziecka.</text:p>
        </text:list-item>
        <text:list-item>
          <text:p text:style-name="P40">Rezygnacja z nadopiekuńczości, nie wyręczanie dziecka w czynnościach związanych z samoobsługą.</text:p>
        </text:list-item>
        <text:list-item>
          <text:p text:style-name="P41">Wspieranie i oswajanie dziecka z nowym otoczeniem.</text:p>
        </text:list-item>
        <text:list-item>
          <text:p text:style-name="P42">Uczenie nawiązywania kontaktów interpersonalnych z osobami trzecimi.</text:p>
        </text:list-item>
        <text:list-item>
          <text:p text:style-name="P43">Wspomaganie dziecka w czynnościach samoobsługowych i samodzielności.</text:p>
        </text:list-item>
      </text:list>
      <text:p text:style-name="P44"> </text:p>
      <text:h text:style-name="P45" text:outline-level="3"><text:span text:style-name="T46">OCZEKIWANIA WOBEC DZIECI</text:span></text:h>
      <text:list text:style-name="LFO6" text:continue-numbering="true">
        <text:list-item>
          <text:p text:style-name="P47">Dziecko potrafi na miarę swoich możliwości porozumieć się z otoczeniem.</text:p>
        </text:list-item>
        <text:list-item>
          <text:p text:style-name="P48">Potrafi  pokazać, zapytać lub poprosić o coś (zamiast płakać lub rzucać zabawkami).</text:p>
        </text:list-item>
        <text:list-item>
          <text:p text:style-name="P49">Dziecko chętnie nawiązuje kontakt z osobą dorosłą.</text:p>
        </text:list-item>
        <text:list-item>
          <text:p text:style-name="P50">Ma koleżanki i kolegów z którymi bezkonfliktowo się bawi, rozumie proste polecenia i potrafi je wykonać.</text:p>
        </text:list-item>
        <text:list-item>
          <text:p text:style-name="P51">Potrafi lub podejmuje próby samodzielnego mycia buzi i rąk, korzystania z toalety.</text:p>
        </text:list-item>
        <text:list-item>
          <text:p text:style-name="P52">Samodzielnie je lub podejmuje próby w tym zakresie, potrafi powiedzieć, że mu coś smakuje lub prosi o dokładkę.</text:p>
        </text:list-item>
        <text:list-item>
          <text:p text:style-name="P53">Potrafi lub podejmuje próby samego rozbierania się i ubierania.</text:p>
        </text:list-item>
      </text:list>
      <text:p text:style-name="P54"> </text:p>
      <text:h text:style-name="P55" text:outline-level="3"><text:span text:style-name="T56">ZADANIA DLA OPIEKUNÓW</text:span></text:h>
      <text:list text:style-name="LFO7" text:continue-numbering="true">
        <text:list-item>
          <text:p text:style-name="P57">Nawiązywanie relacji z rodzicami, która ma ułatwić dalszą współpracę.</text:p>
        </text:list-item>
        <text:list-item>
          <text:p text:style-name="P58">Dostarczanie wiedzy merytorycznej rodzicom nowo przyjętych dzieci oraz udzielania wsparcia pedagogicznego.</text:p>
        </text:list-item>
        <text:list-item>
          <text:p text:style-name="P59">Organizowanie ciekawych zajęć  i zabaw grupowych oraz indywidualnych dla dzieci.</text:p>
        </text:list-item>
        <text:list-item>
          <text:p text:style-name="P60">Udzielenie dzieciom i rodzicom wsparcia i pomocy w różnych sytuacjach wychowawczo – dydaktycznych.</text:p>
        </text:list-item>
        <text:list-item>
          <text:p text:style-name="P61">Prowadzenie obserwacji dziecka oraz informowanie rodziców o ewentualnych problemach.</text:p>
        </text:list-item>
        <text:list-item>
          <text:p text:style-name="P62">Budowanie zaufania między opiekunem a rodzicem.</text:p>
        </text:list-item>
      </text:list>
      <text:soft-page-break/>
      <text:p text:style-name="P63"> </text:p>
      <text:h text:style-name="P64" text:outline-level="3"><text:span text:style-name="T65">ZADANIA DLA RODZICÓW</text:span></text:h>
      <text:list text:style-name="LFO8" text:continue-numbering="true">
        <text:list-item>
          <text:p text:style-name="P66">Poznawanie możliwości rozwoju poznawczego, emocjonalnego i społecznego dziecka.</text:p>
        </text:list-item>
        <text:list-item>
          <text:p text:style-name="P67">Pomoc w pokonaniu lęku, niepewności i nieśmiałości u dzieci spowodowanego nagłą zmianą otocznia.</text:p>
        </text:list-item>
        <text:list-item>
          <text:p text:style-name="P68">Informowanie personelu o  indywidualnych i specyficznych potrzeb dziecka (np. dieta)</text:p>
        </text:list-item>
        <text:list-item>
          <text:p text:style-name="P69">Zrozumienie specyfiki pracy opiekuna żłobka.</text:p>
        </text:list-item>
        <text:list-item>
          <text:p text:style-name="P70">Ścisła współpraca z personelem żłobka, dbanie o wspólne dobro dziecka.</text:p>
        </text:list-item>
        <text:list-item>
          <text:p text:style-name="P71">Rodzic jest gotowy do emocjonalnego rozstania z dzieckiem na czas pobytu w placówce.</text:p>
        </text:list-item>
        <text:list-item>
          <text:p text:style-name="P72">Kształtowanie u dziecka umiejętności niezbędnych do funkcjonowania w żłobku (fizjologicznych, samoobsługowych)</text:p>
        </text:list-item>
      </text:list>
      <text:p text:style-name="P73"> </text:p>
      <text:h text:style-name="P74" text:outline-level="3"/>
      <text:h text:style-name="P75" text:outline-level="3"/>
      <text:h text:style-name="P76" text:outline-level="3"><text:span text:style-name="T77">CZYNNIKI WPŁYWAJĄCE NA DOBRĄ I ZŁĄ ADAPTACJĘ DZIECKA</text:span></text:h>
      <text:h text:style-name="P78" text:outline-level="4"><text:span text:style-name="T79">Adaptację ułatwia</text:span></text:h>
      <text:list text:style-name="LFO9" text:continue-numbering="true">
        <text:list-item>
          <text:p text:style-name="P80">racjonalne podjęcie decyzji.</text:p>
        </text:list-item>
        <text:list-item>
          <text:p text:style-name="P81">pozytywne myślenie o placówce (zaufanie do personelu)</text:p>
        </text:list-item>
        <text:list-item>
          <text:p text:style-name="P82">poznanie placówki przez dziecko i rodziców</text:p>
        </text:list-item>
        <text:list-item>
          <text:p text:style-name="P83">umożliwienie kontaktów z innymi dziećmi</text:p>
        </text:list-item>
        <text:list-item>
          <text:p text:style-name="P84">usamodzielnienie dziecka</text:p>
        </text:list-item>
        <text:list-item>
          <text:p text:style-name="P85">stopniowe przyzwyczajanie dziecka do żłobka</text:p>
        </text:list-item>
        <text:list-item>
          <text:p text:style-name="P86"> akceptacja i wspieranie dziecka w trudnych chwilach, zrozumienie jego stresu</text:p>
        </text:list-item>
        <text:list-item>
          <text:p text:style-name="P87">okazywanie spokoju, poczucia bezpieczeństwa podczas rozstania</text:p>
        </text:list-item>
        <text:list-item>
          <text:p text:style-name="P88">czas na bycie z dzieckiem po odebraniu do ze żłobka</text:p>
        </text:list-item>
        <text:list-item>
          <text:p text:style-name="P89">w miarę możliwości wcześniejsze odbieranie dziecka ze żłobka w okresie adaptacyjnym</text:p>
        </text:list-item>
      </text:list>
      <text:h text:style-name="P90" text:outline-level="4"><text:span text:style-name="T91">Adaptację utrudnia</text:span></text:h>
      <text:list text:style-name="LFO10" text:continue-numbering="true">
        <text:list-item>
          <text:p text:style-name="P92">niepewność decyzji</text:p>
        </text:list-item>
        <text:list-item>
          <text:p text:style-name="P93">brak zaufania do placówki, podejrzliwość wobec personelu</text:p>
        </text:list-item>
        <text:list-item>
          <text:p text:style-name="P94">nieznajomość placówki</text:p>
        </text:list-item>
        <text:list-item>
          <text:p text:style-name="P95">traktowanie dziecka przedmiotowo</text:p>
        </text:list-item>
        <text:list-item>
          <text:p text:style-name="P96">nadopiekuńczość, wyręczanie dziecka w czynnościach związanych z samoobsługą</text:p>
        </text:list-item>
        <text:list-item>
          <text:p text:style-name="P97">straszenia żłobkiem</text:p>
        </text:list-item>
        <text:list-item>
          <text:p text:style-name="P98">pośpiech, zdenerwowanie, spóźnienie, brak czasu na rozmowę</text:p>
        </text:list-item>
        <text:list-item>
          <text:p text:style-name="P99">brak własnych reguł</text:p>
        </text:list-item>
        <text:list-item>
          <text:p text:style-name="P100">złe przyzwyczajenia dziecka, np. zasypianie dziecka z rodzicem</text:p>
        </text:list-item>
      </text:list>
      <text:p text:style-name="Normalny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Symbol" style:font-charset="x-symbol" svg:font-family="Symbol" style:font-family-generic="roman" style:font-pitch="variable" svg:panose-1="5 5 1 2 1 7 6 2 5 7"/>
    <style:font-face style:name="Comic Sans MS" svg:font-family="Comic Sans MS" style:font-family-generic="script" style:font-pitch="variable" svg:panose-1="3 15 7 2 3 3 2 2 2 4"/>
    <style:font-face style:name="inherit" svg:font-family="inherit" style:font-family-generic="roman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Calibri Light" style:font-name-asian="Times New Roman" style:font-name-complex="Times New Roman" fo:color="#2F5496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Calibri Light" style:font-name-asian="Times New Roman" style:font-name-complex="Times New Roman" fo:color="#2F5496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2F5496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2F5496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2F5496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ny" style:display-name="Normalny" style:family="paragraph">
      <style:paragraph-properties fo:line-height="106%"/>
      <style:text-properties style:font-name="Calibri" style:font-name-asian="Calibri" style:font-name-complex="Times New Roman" style:letter-kerning="true"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Calibri Light" style:font-name-asian="Times New Roman" style:font-name-complex="Times New Roman" fo:color="#2F5496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Calibri Light" style:font-name-asian="Times New Roman" style:font-name-complex="Times New Roman" fo:color="#2F5496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2F5496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F5496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2F5496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style:contextual-spacing="true" fo:margin-bottom="0.0555in" fo:line-height="100%"/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Calibri Light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style:contextual-spacing="true"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2F5496"/>
    </style:style>
    <style:style style:name="Cytatintensywny" style:display-name="Cytat intensywny" style:family="paragraph" style:parent-style-name="Normalny" style:next-style-name="Normalny">
      <style:paragraph-properties fo:border-top="0.0069in solid #2F5496" fo:border-left="none" fo:border-bottom="0.0069in solid #2F5496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F5496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2F5496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2F5496" fo:letter-spacing="0.0034in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3LVL1" style:family="text">
      <style:text-properties style:font-name="Symbol" fo:font-size="10pt" style:font-size-asian="10pt"/>
    </style:style>
    <style:style style:name="WW_CharLFO3LVL2" style:family="text">
      <style:text-properties style:font-name="Symbol" fo:font-size="10pt" style:font-size-asian="10pt"/>
    </style:style>
    <style:style style:name="WW_CharLFO3LVL3" style:family="text">
      <style:text-properties style:font-name="Symbol" fo:font-size="10pt" style:font-size-asian="10pt"/>
    </style:style>
    <style:style style:name="WW_CharLFO3LVL4" style:family="text">
      <style:text-properties style:font-name="Symbol" fo:font-size="10pt" style:font-size-asian="10pt"/>
    </style:style>
    <style:style style:name="WW_CharLFO3LVL5" style:family="text">
      <style:text-properties style:font-name="Symbol" fo:font-size="10pt" style:font-size-asian="10pt"/>
    </style:style>
    <style:style style:name="WW_CharLFO3LVL6" style:family="text">
      <style:text-properties style:font-name="Symbol" fo:font-size="10pt" style:font-size-asian="10pt"/>
    </style:style>
    <style:style style:name="WW_CharLFO3LVL7" style:family="text">
      <style:text-properties style:font-name="Symbol" fo:font-size="10pt" style:font-size-asian="10pt"/>
    </style:style>
    <style:style style:name="WW_CharLFO3LVL8" style:family="text">
      <style:text-properties style:font-name="Symbol" fo:font-size="10pt" style:font-size-asian="10pt"/>
    </style:style>
    <style:style style:name="WW_CharLFO3LVL9" style:family="text">
      <style:text-properties style:font-name="Symbol" fo:font-size="10pt" style:font-size-asian="10pt"/>
    </style:style>
    <style:style style:name="WW_CharLFO4LVL1" style:family="text">
      <style:text-properties style:font-name="Symbol" fo:font-size="10pt" style:font-size-asian="10pt"/>
    </style:style>
    <style:style style:name="WW_CharLFO4LVL2" style:family="text">
      <style:text-properties style:font-name="Symbol" fo:font-size="10pt" style:font-size-asian="10pt"/>
    </style:style>
    <style:style style:name="WW_CharLFO4LVL3" style:family="text">
      <style:text-properties style:font-name="Symbol" fo:font-size="10pt" style:font-size-asian="10pt"/>
    </style:style>
    <style:style style:name="WW_CharLFO4LVL4" style:family="text">
      <style:text-properties style:font-name="Symbol" fo:font-size="10pt" style:font-size-asian="10pt"/>
    </style:style>
    <style:style style:name="WW_CharLFO4LVL5" style:family="text">
      <style:text-properties style:font-name="Symbol" fo:font-size="10pt" style:font-size-asian="10pt"/>
    </style:style>
    <style:style style:name="WW_CharLFO4LVL6" style:family="text">
      <style:text-properties style:font-name="Symbol" fo:font-size="10pt" style:font-size-asian="10pt"/>
    </style:style>
    <style:style style:name="WW_CharLFO4LVL7" style:family="text">
      <style:text-properties style:font-name="Symbol" fo:font-size="10pt" style:font-size-asian="10pt"/>
    </style:style>
    <style:style style:name="WW_CharLFO4LVL8" style:family="text">
      <style:text-properties style:font-name="Symbol" fo:font-size="10pt" style:font-size-asian="10pt"/>
    </style:style>
    <style:style style:name="WW_CharLFO4LVL9" style:family="text">
      <style:text-properties style:font-name="Symbol" fo:font-size="10pt" style:font-size-asian="10pt"/>
    </style:style>
    <style:style style:name="WW_CharLFO9LVL1" style:family="text">
      <style:text-properties style:font-name="Symbol" fo:font-size="10pt" style:font-size-asian="10pt"/>
    </style:style>
    <style:style style:name="WW_CharLFO9LVL2" style:family="text">
      <style:text-properties style:font-name="Symbol" fo:font-size="10pt" style:font-size-asian="10pt"/>
    </style:style>
    <style:style style:name="WW_CharLFO9LVL3" style:family="text">
      <style:text-properties style:font-name="Symbol" fo:font-size="10pt" style:font-size-asian="10pt"/>
    </style:style>
    <style:style style:name="WW_CharLFO9LVL4" style:family="text">
      <style:text-properties style:font-name="Symbol" fo:font-size="10pt" style:font-size-asian="10pt"/>
    </style:style>
    <style:style style:name="WW_CharLFO9LVL5" style:family="text">
      <style:text-properties style:font-name="Symbol" fo:font-size="10pt" style:font-size-asian="10pt"/>
    </style:style>
    <style:style style:name="WW_CharLFO9LVL6" style:family="text">
      <style:text-properties style:font-name="Symbol" fo:font-size="10pt" style:font-size-asian="10pt"/>
    </style:style>
    <style:style style:name="WW_CharLFO9LVL7" style:family="text">
      <style:text-properties style:font-name="Symbol" fo:font-size="10pt" style:font-size-asian="10pt"/>
    </style:style>
    <style:style style:name="WW_CharLFO9LVL8" style:family="text">
      <style:text-properties style:font-name="Symbol" fo:font-size="10pt" style:font-size-asian="10pt"/>
    </style:style>
    <style:style style:name="WW_CharLFO9LVL9" style:family="text">
      <style:text-properties style:font-name="Symbol" fo:font-size="10pt" style:font-size-asian="10pt"/>
    </style:style>
    <style:style style:name="WW_CharLFO10LVL1" style:family="text">
      <style:text-properties style:font-name="Symbol" fo:font-size="10pt" style:font-size-asian="10pt"/>
    </style:style>
    <style:style style:name="WW_CharLFO10LVL2" style:family="text">
      <style:text-properties style:font-name="Symbol" fo:font-size="10pt" style:font-size-asian="10pt"/>
    </style:style>
    <style:style style:name="WW_CharLFO10LVL3" style:family="text">
      <style:text-properties style:font-name="Symbol" fo:font-size="10pt" style:font-size-asian="10pt"/>
    </style:style>
    <style:style style:name="WW_CharLFO10LVL4" style:family="text">
      <style:text-properties style:font-name="Symbol" fo:font-size="10pt" style:font-size-asian="10pt"/>
    </style:style>
    <style:style style:name="WW_CharLFO10LVL5" style:family="text">
      <style:text-properties style:font-name="Symbol" fo:font-size="10pt" style:font-size-asian="10pt"/>
    </style:style>
    <style:style style:name="WW_CharLFO10LVL6" style:family="text">
      <style:text-properties style:font-name="Symbol" fo:font-size="10pt" style:font-size-asian="10pt"/>
    </style:style>
    <style:style style:name="WW_CharLFO10LVL7" style:family="text">
      <style:text-properties style:font-name="Symbol" fo:font-size="10pt" style:font-size-asian="10pt"/>
    </style:style>
    <style:style style:name="WW_CharLFO10LVL8" style:family="text">
      <style:text-properties style:font-name="Symbol" fo:font-size="10pt" style:font-size-asian="10pt"/>
    </style:style>
    <style:style style:name="WW_CharLFO10LVL9" style:family="text">
      <style:text-properties style:font-name="Symbol" fo:font-size="10pt" style:font-size-asian="10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3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3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3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4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4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4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5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1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1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1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9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9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9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Symbol"/>
      </text:list-level-style-bullet>
      <text:list-level-style-bullet text:level="3" text:style-name="WW_CharLFO10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Symbol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Symbol"/>
      </text:list-level-style-bullet>
      <text:list-level-style-bullet text:level="6" text:style-name="WW_CharLFO10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Symbol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Symbol"/>
      </text:list-level-style-bullet>
      <text:list-level-style-bullet text:level="9" text:style-name="WW_CharLFO10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Symbol"/>
      </text:list-level-style-bullet>
    </text:list-style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admin</meta:initial-creator>
    <dc:creator>admin</dc:creator>
    <meta:creation-date>2026-09-14T08:29:00Z</meta:creation-date>
    <dc:date>2026-09-14T08:29:00Z</dc:date>
    <meta:template xlink:href="Normal" xlink:type="simple"/>
    <meta:editing-cycles>1</meta:editing-cycles>
    <meta:editing-duration>PT0S</meta:editing-duration>
    <meta:document-statistic meta:page-count="3" meta:paragraph-count="11" meta:word-count="815" meta:character-count="5698" meta:row-count="40" meta:non-whitespace-character-count="4894"/>
  </office:meta>
</office:document-meta>
</file>