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text:style-name="WW_CharLFO2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1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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6LVL2" text:bullet-char="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7">
      <text:list-level-style-bullet text:level="1" text:style-name="WW_CharLFO37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7LVL2" text:bullet-char="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Cambria" style:use-window-font-color="true" fo:font-size="11pt" style:font-size-asian="11pt" style:font-size-complex="11pt"/>
    </style:style>
    <style:style style:name="P2" style:parent-style-name="Normalny" style:family="paragraph">
      <style:paragraph-properties fo:text-align="center"/>
      <style:text-properties style:font-name="Cambria" style:use-window-font-color="true" fo:font-size="11pt" style:font-size-asian="11pt" style:font-size-complex="11pt"/>
    </style:style>
    <style:style style:name="P3" style:parent-style-name="Normalny" style:family="paragraph">
      <style:paragraph-properties fo:text-align="center"/>
      <style:text-properties style:font-name="Cambria" style:use-window-font-color="true" fo:font-size="11pt" style:font-size-asian="11pt" style:font-size-complex="11pt"/>
    </style:style>
    <style:style style:name="P4" style:parent-style-name="Normalny" style:family="paragraph">
      <style:paragraph-properties fo:text-align="center"/>
      <style:text-properties style:font-name="Cambria" style:use-window-font-color="true" fo:font-size="11pt" style:font-size-asian="11pt" style:font-size-complex="11pt"/>
    </style:style>
    <style:style style:name="P5" style:parent-style-name="Normalny" style:family="paragraph">
      <style:paragraph-properties fo:text-align="center"/>
      <style:text-properties style:font-name="Cambria" style:use-window-font-color="true" fo:font-size="11pt" style:font-size-asian="11pt" style:font-size-complex="11pt"/>
    </style:style>
    <style:style style:name="P6" style:parent-style-name="Normalny" style:family="paragraph">
      <style:paragraph-properties fo:text-align="center"/>
      <style:text-properties style:font-name="Cambria" style:use-window-font-color="true" fo:font-size="11pt" style:font-size-asian="11pt" style:font-size-complex="11pt"/>
    </style:style>
    <style:style style:name="P7" style:parent-style-name="Normalny" style:family="paragraph">
      <style:paragraph-properties fo:text-align="justify"/>
      <style:text-properties style:font-name="Cambria" style:use-window-font-color="true" fo:font-size="11pt" style:font-size-asian="11pt" style:font-size-complex="11pt"/>
    </style:style>
    <style:style style:name="P8" style:parent-style-name="Normalny" style:family="paragraph">
      <style:paragraph-properties fo:text-align="justify"/>
      <style:text-properties style:font-name="Cambria" style:use-window-font-color="true" fo:font-size="11pt" style:font-size-asian="11pt" style:font-size-complex="11pt"/>
    </style:style>
    <style:style style:name="P9" style:parent-style-name="Normalny" style:family="paragraph">
      <style:text-properties style:font-name="Cambria" style:use-window-font-color="true" fo:font-size="11pt" style:font-size-asian="11pt" style:font-size-complex="11pt"/>
    </style:style>
    <style:style style:name="P10" style:parent-style-name="Normalny" style:family="paragraph">
      <style:text-properties style:font-name="Cambria" style:use-window-font-color="true" fo:font-size="11pt" style:font-size-asian="11pt" style:font-size-complex="11pt"/>
    </style:style>
    <style:style style:name="P11" style:parent-style-name="Normalny" style:family="paragraph">
      <style:text-properties style:font-name="Cambria" style:use-window-font-color="true" fo:font-size="11pt" style:font-size-asian="11pt" style:font-size-complex="11pt"/>
    </style:style>
    <style:style style:name="P12" style:parent-style-name="Normalny" style:family="paragraph">
      <style:text-properties style:font-name="Cambria" style:use-window-font-color="true" fo:font-size="11pt" style:font-size-asian="11pt" style:font-size-complex="11pt"/>
    </style:style>
    <style:style style:name="P13" style:parent-style-name="Normalny" style:family="paragraph">
      <style:text-properties style:font-name="Cambria" style:use-window-font-color="true" fo:font-size="11pt" style:font-size-asian="11pt" style:font-size-complex="11pt"/>
    </style:style>
    <style:style style:name="P14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15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16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17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18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19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0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1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2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3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4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5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6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7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8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9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0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1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2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3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4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5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6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7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8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39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0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1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2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3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4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5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6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7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8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49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50" style:parent-style-name="Normalny" style:family="paragraph">
      <style:paragraph-properties fo:line-height="0.2194in"/>
      <style:text-properties style:font-name="Cambria" style:font-name-asian="Times New Roman" style:use-window-font-color="true" fo:font-size="11pt" style:font-size-asian="11pt" style:font-size-complex="11pt"/>
    </style:style>
    <style:style style:name="P51" style:parent-style-name="Normalny" style:family="paragraph">
      <style:paragraph-properties fo:text-align="end" style:line-height-at-least="0in"/>
      <style:text-properties style:font-name="Cambria" style:font-name-asian="Times New Roman" fo:font-style="italic" style:font-style-asian="italic" style:use-window-font-color="true" fo:font-size="11pt" style:font-size-asian="11pt" style:font-size-complex="11pt"/>
    </style:style>
    <style:style style:name="P52" style:parent-style-name="Normalny" style:family="paragraph">
      <style:paragraph-properties fo:text-align="end" style:line-height-at-least="0in"/>
      <style:text-properties style:font-name="Cambria" style:font-name-asian="Times New Roman" fo:font-style="italic" style:font-style-asian="italic" style:use-window-font-color="true" fo:font-size="11pt" style:font-size-asian="11pt" style:font-size-complex="11pt"/>
    </style:style>
    <style:style style:name="P53" style:parent-style-name="Normalny" style:family="paragraph">
      <style:paragraph-properties fo:text-align="end" style:line-height-at-least="0in"/>
      <style:text-properties style:font-name="Cambria" style:font-name-asian="Times New Roman" fo:font-style="italic" style:font-style-asian="italic" style:use-window-font-color="true" fo:font-size="11pt" style:font-size-asian="11pt" style:font-size-complex="11pt"/>
    </style:style>
    <style:style style:name="P54" style:parent-style-name="Normalny" style:family="paragraph">
      <style:paragraph-properties fo:text-align="end" style:line-height-at-least="0in"/>
      <style:text-properties style:font-name="Cambria" style:font-name-asian="Times New Roman" fo:font-style="italic" style:font-style-asian="italic" style:use-window-font-color="true" fo:font-size="11pt" style:font-size-asian="11pt" style:font-size-complex="11pt"/>
    </style:style>
    <style:style style:name="P55" style:parent-style-name="Normalny" style:family="paragraph">
      <style:paragraph-properties fo:text-align="end" fo:line-height="99%"/>
      <style:text-properties style:font-name="Cambria" style:font-name-asian="Times New Roman" fo:font-style="italic" style:font-style-asian="italic" style:use-window-font-color="true" fo:font-size="11pt" style:font-size-asian="11pt" style:font-size-complex="11pt"/>
    </style:style>
    <style:style style:name="P56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57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58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59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60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61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62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63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T64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65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P66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67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68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69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70" style:parent-style-name="Standard" style:list-style-name="LFO14" style:family="paragraph">
      <style:paragraph-properties fo:margin-left="0.25in">
        <style:tab-stops/>
      </style:paragraph-properties>
    </style:style>
    <style:style style:name="T71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2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3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4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5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6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7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8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79" style:parent-style-name="Domyślnaczcionkaakapitu" style:family="text">
      <style:text-properties style:font-name="Cambria" style:use-window-font-color="true" fo:font-size="11pt" style:font-size-asian="11pt" style:font-size-complex="11pt"/>
    </style:style>
    <style:style style:name="T80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P81" style:parent-style-name="Standard" style:list-style-name="LFO14" style:family="paragraph">
      <style:paragraph-properties fo:margin-left="0.25in">
        <style:tab-stops/>
      </style:paragraph-properties>
    </style:style>
    <style:style style:name="T82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83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84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85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86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87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88" style:parent-style-name="Domyślnaczcionkaakapitu" style:family="text">
      <style:text-properties style:font-name="Cambria" style:use-window-font-color="true" fo:font-size="11pt" style:font-size-asian="11pt" style:font-size-complex="11pt"/>
    </style:style>
    <style:style style:name="T89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P90" style:parent-style-name="Standard" style:list-style-name="LFO14" style:family="paragraph">
      <style:paragraph-properties fo:margin-left="0.25in">
        <style:tab-stops/>
      </style:paragraph-properties>
    </style:style>
    <style:style style:name="T91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92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93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94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95" style:parent-style-name="Domyślnaczcionkaakapitu" style:family="text">
      <style:text-properties style:font-name="Cambria" style:use-window-font-color="true" fo:font-size="11pt" style:font-size-asian="11pt" style:font-size-complex="11pt"/>
    </style:style>
    <style:style style:name="T96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P97" style:parent-style-name="Standard" style:list-style-name="LFO14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98" style:parent-style-name="Standard" style:list-style-name="LFO14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99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00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01" style:parent-style-name="Standard" style:list-style-name="LFO1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02" style:parent-style-name="Standard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03" style:parent-style-name="Standard" style:list-style-name="LFO1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04" style:parent-style-name="Akapitzlistą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05" style:parent-style-name="Standard" style:list-style-name="LFO15" style:family="paragraph">
      <style:paragraph-properties fo:margin-left="0.5in">
        <style:tab-stops/>
      </style:paragraph-properties>
    </style:style>
    <style:style style:name="T106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T107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T108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T109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T110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11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12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13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P114" style:parent-style-name="Standard" style:list-style-name="LFO15" style:family="paragraph">
      <style:paragraph-properties fo:margin-left="0.5in">
        <style:tab-stops/>
      </style:paragraph-properties>
    </style:style>
    <style:style style:name="T115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T116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T117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T118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P119" style:parent-style-name="Standard" style:family="paragraph">
      <style:paragraph-properties fo:margin-left="0.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20" style:parent-style-name="Akapitzlistą" style:list-style-name="LFO1" style:family="paragraph">
      <style:paragraph-properties fo:margin-left="0.25in">
        <style:tab-stops/>
      </style:paragraph-properties>
    </style:style>
    <style:style style:name="T121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22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23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24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25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26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27" style:parent-style-name="Domyślnaczcionkaakapitu" style:family="text"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P128" style:parent-style-name="Akapitzlistą" style:family="paragraph">
      <style:paragraph-properties fo:margin-left="0.25in">
        <style:tab-stops/>
      </style:paragraph-properties>
      <style:text-properties style:font-name="Cambria" style:font-name-asian="Times New Roman" style:font-name-complex="Times New Roman" style:use-window-font-color="true" fo:font-size="11pt" style:font-size-asian="11pt" style:font-size-complex="11pt" style:language-asian="pl" style:country-asian="PL"/>
    </style:style>
    <style:style style:name="P129" style:parent-style-name="Akapitzlistą" style:list-style-name="LFO1" style:family="paragraph">
      <style:paragraph-properties fo:margin-left="0.25in">
        <style:tab-stops/>
      </style:paragraph-properties>
    </style:style>
    <style:style style:name="T130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P131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32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33" style:parent-style-name="Standard" style:family="paragraph">
      <style:paragraph-properties fo:text-align="center"/>
    </style:style>
    <style:style style:name="T134" style:parent-style-name="Domyślnaczcionkaakapitu" style:family="text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T135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36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P137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38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39" style:parent-style-name="Standard" style:list-style-name="LFO1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40" style:parent-style-name="Standard" style:list-style-name="LFO1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41" style:parent-style-name="Standard" style:list-style-name="LFO1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42" style:parent-style-name="Standard" style:list-style-name="LFO1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43" style:parent-style-name="Standard" style:list-style-name="LFO1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44" style:parent-style-name="Standard" style:family="paragraph">
      <style:paragraph-properties fo:text-align="center"/>
    </style:style>
    <style:style style:name="T145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46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47" style:parent-style-name="Domyślnaczcionkaakapitu" style:family="text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T148" style:parent-style-name="Domyślnaczcionkaakapitu" style:family="text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49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0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1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2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3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4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5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6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7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8" style:parent-style-name="Standard" style:list-style-name="LFO1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59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60" style:parent-style-name="Standard" style:family="paragraph">
      <style:paragraph-properties fo:text-align="center"/>
    </style:style>
    <style:style style:name="T161" style:parent-style-name="Domyślnaczcionkaakapitu" style:family="text">
      <style:text-properties style:font-name="Cambria" style:font-name-complex="Times New Roman" style:use-window-font-color="true" fo:font-size="11pt" style:font-size-asian="11pt" style:font-size-complex="11pt"/>
    </style:style>
    <style:style style:name="T162" style:parent-style-name="Domyślnaczcionkaakapitu" style:family="text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63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64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65" style:parent-style-name="Standard" style:list-style-name="LFO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66" style:parent-style-name="Standard" style:list-style-name="LFO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67" style:parent-style-name="Standard" style:family="paragraph">
      <style:paragraph-properties fo:text-align="center"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68" style:parent-style-name="Standard" style:family="paragraph">
      <style:paragraph-properties fo:text-align="center" fo:margin-left="0.25in">
        <style:tab-stops/>
      </style:paragraph-properties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69" style:parent-style-name="Standard" style:list-style-name="LFO21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70" style:parent-style-name="Standard" style:list-style-name="LFO21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71" style:parent-style-name="Standard" style:list-style-name="LFO21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72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73" style:parent-style-name="Standard" style:list-style-name="LFO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74" style:parent-style-name="Standard" style:list-style-name="LFO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75" style:parent-style-name="Standard" style:list-style-name="LFO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76" style:parent-style-name="Standard" style:list-style-name="LFO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77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78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79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80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81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82" style:parent-style-name="Standard" style:list-style-name="LFO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83" style:parent-style-name="Standard" style:list-style-name="LFO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84" style:parent-style-name="Standard" style:list-style-name="LFO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85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86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87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88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89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90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91" style:parent-style-name="Standard" style:family="paragraph">
      <style:paragraph-properties fo:margin-left="0.9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92" style:parent-style-name="Standard" style:list-style-name="LFO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93" style:parent-style-name="Standard" style:list-style-name="LFO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94" style:parent-style-name="Standard" style:family="paragraph">
      <style:paragraph-properties fo:margin-left="1.4833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95" style:parent-style-name="Standard" style:list-style-name="LFO21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96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197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198" style:parent-style-name="Akapitzlistą" style:list-style-name="LFO6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199" style:parent-style-name="Akapitzlistą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0" style:parent-style-name="Akapitzlistą" style:list-style-name="LFO6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1" style:parent-style-name="Akapitzlistą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2" style:parent-style-name="Akapitzlistą" style:list-style-name="LFO6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3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04" style:parent-style-name="Standard" style:list-style-name="LFO6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5" style:parent-style-name="Akapitzlistą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6" style:parent-style-name="Standard" style:list-style-name="LFO6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7" style:parent-style-name="Akapitzlistą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8" style:parent-style-name="Standard" style:list-style-name="LFO6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09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10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11" style:parent-style-name="Standard" style:list-style-name="LFO7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12" style:parent-style-name="Normalny" style:family="paragraph">
      <style:paragraph-properties fo:margin-left="-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13" style:parent-style-name="Standard" style:list-style-name="LFO7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14" style:parent-style-name="Standard" style:list-style-name="LFO8" style:family="paragraph">
      <style:paragraph-properties fo:margin-left="0.7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15" style:parent-style-name="Standard" style:list-style-name="LFO8" style:family="paragraph">
      <style:paragraph-properties fo:margin-left="0.7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16" style:parent-style-name="Standard" style:list-style-name="LFO8" style:family="paragraph">
      <style:paragraph-properties fo:margin-left="0.7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17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18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19" style:parent-style-name="Standard" style:list-style-name="LFO10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0" style:parent-style-name="Standard" style:list-style-name="LFO9" style:family="paragraph">
      <style:paragraph-properties fo:margin-left="0.7416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1" style:parent-style-name="Standard" style:list-style-name="LFO9" style:family="paragraph">
      <style:paragraph-properties fo:margin-left="0.7416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2" style:parent-style-name="Standard" style:list-style-name="LFO10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3" style:parent-style-name="Standard" style:list-style-name="LFO10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4" style:parent-style-name="Standard" style:list-style-name="LFO10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5" style:parent-style-name="Standard" style:list-style-name="LFO10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6" style:parent-style-name="Standard" style:list-style-name="LFO10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7" style:parent-style-name="Standard" style:list-style-name="LFO10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28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29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30" style:parent-style-name="Standard" style:list-style-name="LFO11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1" style:parent-style-name="Standard" style:list-style-name="LFO11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2" style:parent-style-name="Standard" style:list-style-name="LFO11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3" style:parent-style-name="Standard" style:list-style-name="LFO1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4" style:parent-style-name="Standard" style:list-style-name="LFO1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5" style:parent-style-name="Standard" style:list-style-name="LFO1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6" style:parent-style-name="Standard" style:list-style-name="LFO1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7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38" style:parent-style-name="Standard" style:family="paragraph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39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40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41" style:parent-style-name="Standard" style:family="paragraph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42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43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44" style:parent-style-name="Standard" style:list-style-name="LFO1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45" style:parent-style-name="Standard" style:list-style-name="LFO1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46" style:parent-style-name="Standard" style:list-style-name="LFO1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47" style:parent-style-name="Standard" style:list-style-name="LFO1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48" style:parent-style-name="Standard" style:list-style-name="LFO1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49" style:parent-style-name="Standard" style:list-style-name="LFO1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0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1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52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3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4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5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6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7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8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59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0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1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2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3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4" style:parent-style-name="Standard" style:list-style-name="LFO1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5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6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67" style:parent-style-name="Standard" style:list-style-name="LFO20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8" style:parent-style-name="Standard" style:list-style-name="LFO1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69" style:parent-style-name="Standard" style:list-style-name="LFO1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0" style:parent-style-name="Standard" style:list-style-name="LFO1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1" style:parent-style-name="Standard" style:list-style-name="LFO20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2" style:parent-style-name="Standard" style:list-style-name="LFO20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3" style:parent-style-name="Standard" style:list-style-name="LFO20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4" style:parent-style-name="Standard" style:family="paragraph">
      <style:paragraph-properties fo:margin-left="0.25in">
        <style:tab-stops/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275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76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7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8" style:parent-style-name="Standard" style:list-style-name="LFO2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79" style:parent-style-name="Standard" style:list-style-name="LFO2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0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1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2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3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4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5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6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7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8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89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90" style:parent-style-name="Standard" style:list-style-name="LFO2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91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92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93" style:parent-style-name="Standard" style:list-style-name="LFO2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94" style:parent-style-name="Standard" style:list-style-name="LFO2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295" style:parent-style-name="Standard" style:family="paragraph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96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97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298" style:parent-style-name="Standard" style:family="paragraph">
      <style:paragraph-properties fo:text-align="center"/>
      <style:text-properties style:font-name="Cambria" style:font-name-complex="Times New Roman" style:use-window-font-color="true" fo:font-size="11pt" style:font-size-asian="11pt" style:font-size-complex="11pt"/>
    </style:style>
    <style:style style:name="P299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300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1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2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3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4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5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6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7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8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09" style:parent-style-name="Akapitzlistą" style:list-style-name="LFO29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10" style:parent-style-name="Normalny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11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312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313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314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315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316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317" style:parent-style-name="Normalny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18" style:parent-style-name="Normalny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19" style:parent-style-name="Normalny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20" style:parent-style-name="Akapitzlistą" style:list-style-name="LFO2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21" style:parent-style-name="Akapitzlistą" style:list-style-name="LFO2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22" style:parent-style-name="Akapitzlistą" style:list-style-name="LFO2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23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24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25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26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27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28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29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30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31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32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33" style:parent-style-name="Akapitzlistą" style:list-style-name="LFO26" style:family="paragraph">
      <style:paragraph-properties>
        <style:tab-stops>
          <style:tab-stop style:type="left" style:position="-0.2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34" style:parent-style-name="Normalny" style:family="paragraph">
      <style:paragraph-properties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35" style:parent-style-name="Akapitzlistą" style:list-style-name="LFO25" style:family="paragraph">
      <style:paragraph-properties>
        <style:tab-stops>
          <style:tab-stop style:type="left" style:position="0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/>
    </style:style>
    <style:style style:name="P336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37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38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39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0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1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2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3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4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5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6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7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8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49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50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51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52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53" style:parent-style-name="Normalny" style:list-style-name="LFO30" style:family="paragraph">
      <style:paragraph-properties fo:widows="2" fo:orphans="2" fo:text-align="justify" fo:margin-left="0.7416in">
        <style:tab-stops>
          <style:tab-stop style:type="left" style:position="0.5in"/>
        </style:tab-stops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54" style:parent-style-name="Normalny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55" style:parent-style-name="Akapitzlistą" style:list-style-name="LFO25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56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57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58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59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0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1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2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3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4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5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6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7" style:parent-style-name="Akapitzlistą" style:list-style-name="LFO28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8" style:parent-style-name="Normalny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69" style:parent-style-name="Akapitzlistą" style:list-style-name="LFO25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70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1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2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3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4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5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6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7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8" style:parent-style-name="Normalny" style:list-style-name="LFO27" style:family="paragraph">
      <style:paragraph-properties fo:widows="2" fo:orphans="2" style:vertical-align="auto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379" style:parent-style-name="Normalny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80" style:parent-style-name="Akapitzlistą" style:list-style-name="LFO25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81" style:parent-style-name="Akapitzlistą" style:list-style-name="LFO3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82" style:parent-style-name="Akapitzlistą" style:list-style-name="LFO3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83" style:parent-style-name="Akapitzlistą" style:list-style-name="LFO3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84" style:parent-style-name="Akapitzlistą" style:list-style-name="LFO3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85" style:parent-style-name="Akapitzlistą" style:list-style-name="LFO3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86" style:parent-style-name="Akapitzlistą" style:list-style-name="LFO3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87" style:parent-style-name="Akapitzlistą" style:list-style-name="LFO33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88" style:parent-style-name="Akapitzlistą" style:list-style-name="LFO31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89" style:parent-style-name="Akapitzlistą" style:list-style-name="LFO31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90" style:parent-style-name="Akapitzlistą" style:list-style-name="LFO31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91" style:parent-style-name="Akapitzlistą" style:list-style-name="LFO31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92" style:parent-style-name="Akapitzlistą" style:list-style-name="LFO31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93" style:parent-style-name="Normalny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94" style:parent-style-name="Akapitzlistą" style:list-style-name="LFO25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395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96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97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98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399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0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1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2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3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4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5" style:parent-style-name="Akapitzlistą" style:list-style-name="LFO32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6" style:parent-style-name="Normalny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07" style:parent-style-name="Normalny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408" style:parent-style-name="Akapitzlistą" style:list-style-name="LFO25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409" style:parent-style-name="Normalny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410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11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12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13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14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15" style:parent-style-name="Akapitzlistą" style:list-style-name="LFO34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416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17" style:parent-style-name="Akapitzlistą" style:list-style-name="LFO34" style:family="paragraph">
      <style:paragraph-properties fo:text-align="justify"/>
      <style:text-properties style:font-name="Cambria" style:font-name-complex="Times New Roman" style:use-window-font-color="true" fo:font-size="11pt" style:font-size-asian="11pt" style:font-size-complex="11pt"/>
    </style:style>
    <style:style style:name="P418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19" style:parent-style-name="Akapitzlistą" style:list-style-name="LFO34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0" style:parent-style-name="Normalny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1" style:parent-style-name="Akapitzlistą" style:list-style-name="LFO2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2" style:parent-style-name="Normalny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3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4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5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6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7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8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29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30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31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32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33" style:parent-style-name="Akapitzlistą" style:list-style-name="LFO35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34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35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36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37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38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39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0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1" style:parent-style-name="Akapitzlistą" style:list-style-name="LFO36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2" style:parent-style-name="Akapitzlistą" style:list-style-name="LFO36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43" style:parent-style-name="Akapitzlistą" style:family="paragraph">
      <style:paragraph-properties fo:margin-left="0.7416in" fo:background-color="#FFFFFF">
        <style:tab-stops/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4" style:parent-style-name="Akapitzlistą" style:family="paragraph">
      <style:paragraph-properties fo:margin-left="0.7416in" fo:background-color="#FFFFFF">
        <style:tab-stops/>
      </style:paragraph-properties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5" style:parent-style-name="Akapitzlistą" style:list-style-name="LFO25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6" style:parent-style-name="Akapitzlistą" style:list-style-name="LFO37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7" style:parent-style-name="Akapitzlistą" style:list-style-name="LFO37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8" style:parent-style-name="Akapitzlistą" style:list-style-name="LFO37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49" style:parent-style-name="Akapitzlistą" style:list-style-name="LFO37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50" style:parent-style-name="Normalny" style:list-style-name="LFO37" style:family="paragraph">
      <style:paragraph-properties fo:widows="2" fo:orphans="2" style:vertical-align="auto" fo:margin-top="0.0694in" fo:margin-bottom="0.0694in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51" style:parent-style-name="Normalny" style:list-style-name="LFO37" style:family="paragraph">
      <style:paragraph-properties fo:widows="2" fo:orphans="2" style:vertical-align="auto" fo:margin-top="0.0694in" fo:margin-bottom="0.0694in"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52" style:parent-style-name="Akapitzlistą" style:list-style-name="LFO37" style:family="paragraph">
      <style:paragraph-properties fo:background-color="#FFFFFF"/>
      <style:text-properties style:font-name="Cambria" style:font-name-complex="Times New Roman" style:use-window-font-color="true" fo:font-size="11pt" style:font-size-asian="11pt" style:font-size-complex="11pt" fo:hyphenate="true"/>
    </style:style>
    <style:style style:name="P453" style:parent-style-name="Akapitzlistą" style:list-style-name="LFO37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54" style:parent-style-name="Normalny" style:family="paragraph"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455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456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57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58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459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460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461" style:parent-style-name="Standard" style:family="paragraph">
      <style:paragraph-properties fo:text-align="center"/>
      <style:text-properties style:font-name="Cambria" style:font-name-complex="Times New Roman" fo:font-weight="bold" style:font-weight-asian="bold" style:use-window-font-color="true" fo:font-size="11pt" style:font-size-asian="11pt" style:font-size-complex="11pt"/>
    </style:style>
    <style:style style:name="P462" style:parent-style-name="Standard" style:list-style-name="LFO3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63" style:parent-style-name="Standard" style:list-style-name="LFO3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64" style:parent-style-name="Standard" style:list-style-name="LFO3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65" style:parent-style-name="Standard" style:list-style-name="LFO3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66" style:parent-style-name="Standard" style:list-style-name="LFO38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67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  <style:style style:name="P468" style:parent-style-name="Standard" style:family="paragraph">
      <style:text-properties style:font-name="Cambria" style:font-name-complex="Times New Roman" style:use-window-font-color="true" fo:font-size="11pt" style:font-size-asian="11pt" style:font-size-complex="11pt"/>
    </style:style>
  </office:automatic-styles>
  <office:body>
    <office:text text:use-soft-page-breaks="true">
      <text:p text:style-name="P1">Zarządzenie nr 1/2022</text:p>
      <text:p text:style-name="P2">z dnia 1 lutego 2022 r.</text:p>
      <text:p text:style-name="P3">Dyrektora Żłobka Gminnego w Płużnicy</text:p>
      <text:p text:style-name="P4">w sprawie zatwierdzenia Regulaminu Organizacyjnego Żłobka Gminnego w Płużnicy</text:p>
      <text:p text:style-name="P5"/>
      <text:p text:style-name="P6"/>
      <text:p text:style-name="P7"/>
      <text:p text:style-name="P8">Na podstawie art. 21 ustawy z dnia 04 lutego 2011r. o opiece nad dziećmi w wieku do lat 3 (Dz.<text:s/>U. z 2021 r. poz. 75 z późn. zm.) oraz Uchwały nr XXXII/236/2021 Rady Gminy Płużnica z dnia 22 listopada 2021 r. w sprawie utworzenia jednostki budżetowej o nazwie Żłobek Gminny w Płużnicy i nadania mu statutu <text:s/>zarządza się, co następuje:<text:s/></text:p>
      <text:p text:style-name="P9"/>
      <text:p text:style-name="P10">§ 1. Wprowadza się Regulamin Organizacyjny Żłobka Gminnego w Płużnicy, stanowiący załącznik do niniejszego zarządzenia.<text:s/></text:p>
      <text:p text:style-name="P11"/>
      <text:p text:style-name="P12"/>
      <text:p text:style-name="P13">§ 2. Zarządzenie wchodzi w życie z dniem podjęcia.<text:s/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soft-page-break/>
      <text:p text:style-name="P53">Załącznik do Zarządzenia Nr 1/2022</text:p>
      <text:p text:style-name="P54">Dyrektora Żłobka Gminnego w Płużnicy</text:p>
      <text:p text:style-name="P55">z dnia 1 lutego 2022 r.</text:p>
      <text:p text:style-name="P56"/>
      <text:p text:style-name="P57">REGULAMIN ORGANIZACYJNY<text:s/>ŻŁOBKA<text:s/>GMINNEGO<text:s text:c="2"/>W PŁUŻNICY</text:p>
      <text:p text:style-name="P58"/>
      <text:p text:style-name="P59"/>
      <text:p text:style-name="P60">Rozdział I</text:p>
      <text:p text:style-name="P61">Postanowienia ogólne</text:p>
      <text:p text:style-name="P62"/>
      <text:p text:style-name="P63">§1</text:p>
      <text:p text:style-name="Standard"><text:span text:style-name="T64">Żłobek Gminny</text:span><text:span text:style-name="T65"><text:s/>w Płużnicy jest gminną jednostką budżetową Gminy Płużnica, podlegającą wpisowi do rejestrów żłobków i klubów dziecięcych prowadzących działalność na terenie Gminy Płużnica.</text:span></text:p>
      <text:p text:style-name="P66"/>
      <text:p text:style-name="P67">§2</text:p>
      <text:p text:style-name="P68">Żłobek<text:s/>Gminny <text:s/>w Płużnicy działa na podstawie:</text:p>
      <text:p text:style-name="P69"/>
      <text:list text:style-name="LFO14" text:continue-numbering="true">
        <text:list-item>
          <text:p text:style-name="P70"><text:span text:style-name="T71">ustawy z dnia 4 lutego 2011 r. o opie</text:span><text:span text:style-name="T72">ce nad dziećmi do lat trzech (t</text:span><text:span text:style-name="T73">j.</text:span><text:span text:style-name="T74"><text:s/></text:span><text:span text:style-name="T75">DZ. U. z 2021 r. poz</text:span><text:span text:style-name="T76">.</text:span><text:span text:style-name="T77"><text:s/>75</text:span><text:span text:style-name="T78"><text:s/></text:span><text:span text:style-name="T79">z późn. zm.</text:span><text:span text:style-name="T80">);</text:span></text:p>
        </text:list-item>
        <text:list-item>
          <text:p text:style-name="P81"><text:span text:style-name="T82">ustawy z dnia 8 marca 1</text:span><text:span text:style-name="T83">990 r. o samorządzie gminnym (t</text:span><text:span text:style-name="T84">j. Dz. U. z 2020 r. p</text:span><text:span text:style-name="T85">oz.</text:span><text:span text:style-name="T86"><text:s/>1378</text:span><text:span text:style-name="T87"><text:s/></text:span><text:span text:style-name="T88">z późn. zm.</text:span><text:span text:style-name="T89">);</text:span></text:p>
        </text:list-item>
        <text:list-item>
          <text:p text:style-name="P90"><text:span text:style-name="T91">ustawy z dnia 27 sierpnia 2009</text:span><text:span text:style-name="T92"><text:s/>r. o finansach publicznych (t</text:span><text:span text:style-name="T93">j. Dz. U. z 2021 r. poz. 305</text:span><text:span text:style-name="T94"><text:s/></text:span><text:span text:style-name="T95">z późn. zm.</text:span><text:span text:style-name="T96">)</text:span></text:p>
        </text:list-item>
        <text:list-item>
          <text:p text:style-name="P97">statutu żłobka</text:p>
        </text:list-item>
        <text:list-item>
          <text:p text:style-name="P98">niniejszego regulaminu organizacyjnego.</text:p>
        </text:list-item>
      </text:list>
      <text:p text:style-name="P99"/>
      <text:p text:style-name="P100">§3</text:p>
      <text:list text:style-name="LFO1" text:continue-numbering="true">
        <text:list-item>
          <text:p text:style-name="P101">Gminny Żłobek w Płużnicy znajduje się na terenie Gminy Płużnicy.</text:p>
        </text:list-item>
      </text:list>
      <text:p text:style-name="P102"/>
      <text:list text:style-name="LFO1" text:continue-numbering="true">
        <text:list-item>
          <text:p text:style-name="P103">Żłobek dysponuje:</text:p>
        </text:list-item>
      </text:list>
      <text:p text:style-name="P104"/>
      <text:list text:style-name="LFO15" text:continue-numbering="true">
        <text:list-item>
          <text:p text:style-name="P105"><text:span text:style-name="T106">W o</text:span><text:span text:style-name="T107">kres</text:span><text:span text:style-name="T108">ie</text:span><text:span text:style-name="T109"><text:s/>realizacji projektu pn. „Żłobek w Gminie Płużnica - wsparcie dla rodziców małego dziecka”</text:span><text:span text:style-name="T110"><text:s text:c="2"/>32</text:span><text:span text:style-name="T111"><text:s/>miejsc</text:span><text:span text:style-name="T112">ami</text:span><text:span text:style-name="T113">.</text:span></text:p>
        </text:list-item>
        <text:list-item>
          <text:p text:style-name="P114"><text:span text:style-name="T115">Po zakończeniu<text:s/></text:span><text:span text:style-name="T116">realizacji<text:s/></text:span><text:span text:style-name="T117">projektu pn. „Żłobek w Gminie Płużnica - wsparcie dla rodziców małego dziecka”: 48 miejsc</text:span><text:span text:style-name="T118">ami.</text:span></text:p>
        </text:list-item>
      </text:list>
      <text:p text:style-name="P119"/>
      <text:list text:style-name="LFO1" text:continue-numbering="true">
        <text:list-item>
          <text:p text:style-name="P120"><text:span text:style-name="T121">Gminny Żłobek w Płużnicy zapewnia opiekę nad dziećmi<text:s/></text:span><text:span text:style-name="T122">od <text:s/>20 tygodnia do 3 roku życia</text:span><text:span text:style-name="T123">,</text:span><text:span text:style-name="T124"><text:s/></text:span><text:span text:style-name="T125">zamieszkałymi na terenie Gminy Płużnica</text:span><text:span text:style-name="T126"><text:s/>oraz z</text:span><text:span text:style-name="T127"><text:s/>zamieszkałymi na terenie innych gmin, pod warunkiem posiadania wolnych miejsc.</text:span></text:p>
        </text:list-item>
      </text:list>
      <text:p text:style-name="P128"/>
      <text:list text:style-name="LFO1" text:continue-numbering="true">
        <text:list-item>
          <text:p text:style-name="P129"><text:span text:style-name="T130">Nadzór nad Żłobkiem sprawuje Wójt Gminy.<text:s/></text:span></text:p>
        </text:list-item>
      </text:list>
      <text:p text:style-name="P131"/>
      <text:p text:style-name="P132">Rozdział II</text:p>
      <text:p text:style-name="P133"><text:span text:style-name="T134">Cele <text:s/>i zadania <text:s/>żłobka</text:span><text:span text:style-name="T135"><text:s/></text:span><text:span text:style-name="T136"><text:line-break/></text:span></text:p>
      <text:p text:style-name="P137">§1</text:p>
      <text:p text:style-name="P138"><text:line-break/>Cele żłobka:<text:line-break/></text:p>
      <text:list text:style-name="LFO16" text:continue-numbering="true">
        <text:list-item>
          <text:p text:style-name="P139">Udzielanie świadczeń, które obejmują swoim zakresem działania wychowawcze, edukacyjne, i opiekę nad dzieckiem.<text:s/></text:p>
        </text:list-item>
        <text:list-item>
          <text:p text:style-name="P140">Ukierunkowywanie rozwoju dziecka zgodnie z jego wrodzonym potencjałem i możliwościami rozwojowymi w relacjach ze środowiskiem rodzinnym i domowym.<text:s/></text:p>
        </text:list-item>
        <text:list-item>
          <text:p text:style-name="P141">Stymulowanie indywidualnego rozwoju, pobudzanie aktywności psychoruchowej w celu zapewnienia wszechstronnego rozwoju.<text:s/></text:p>
        </text:list-item>
        <text:list-item>
          <text:p text:style-name="P142">Zapewnianie opieki pielęgnacyjnej i wychowawczej odpowiednio do potrzeb dziecka i<text:s/>możliwości żłobka.<text:s/></text:p>
        </text:list-item>
        <text:list-item>
          <text:p text:style-name="P143">Wspieranie dziecka w osiągnięciu gotowości przedszkolnej.</text:p>
        </text:list-item>
      </text:list>
      <text:soft-page-break/>
      <text:p text:style-name="P144"><text:span text:style-name="T145"><text:line-break/></text:span><text:span text:style-name="T146"><text:line-break/></text:span><text:span text:style-name="T147">§</text:span><text:span text:style-name="T148">2</text:span></text:p>
      <text:p text:style-name="P149">Podstawowym zadaniem Żłobka jest udzielanie świadczeń opiekuńczych dzieciom poprzez:<text:s/></text:p>
      <text:list text:style-name="LFO17" text:continue-numbering="true">
        <text:list-item>
          <text:p text:style-name="P150">sprawowanie opieki<text:s/>pielęgnacyjnej nad dziećmi;<text:s/></text:p>
        </text:list-item>
        <text:list-item>
          <text:p text:style-name="P151">zapewnienie dzieciom warunków prawidłowego rozwoju fizycznego i psychicznego, odpowiedniego do ich wieku i potrzeb.</text:p>
        </text:list-item>
        <text:list-item>
          <text:p text:style-name="P152">zapewnienie dzieciom w czasie ich pobytu w żłobku wyżywienia uwzględniającego <text:s/>obowiązujące normy żywieniowe;<text:s/></text:p>
        </text:list-item>
        <text:list-item>
          <text:p text:style-name="P153">dbanie o bezpieczeństwo i zdrowie dzieci;<text:s/></text:p>
        </text:list-item>
        <text:list-item>
          <text:p text:style-name="P154">rozwijanie indywidualnych zdolności ruchowych i manualnych dzieci, odpowiednio do ich wieku;<text:s/></text:p>
        </text:list-item>
        <text:list-item>
          <text:p text:style-name="P155">zapewnienie warunków bytowych zbliżonych do warunków domowych;<text:s/></text:p>
        </text:list-item>
        <text:list-item>
          <text:p text:style-name="P156">wspomaganie indywidualnego rozwoju dziecka, w tym prowadzenie wczesnego wspomagania</text:p>
        </text:list-item>
        <text:list-item>
          <text:p text:style-name="P157">psychomotorycznego rozwoju każdego dziecka;<text:s/></text:p>
        </text:list-item>
        <text:list-item>
          <text:p text:style-name="P158">współdziałanie z rodzicami dziecka.</text:p>
        </text:list-item>
      </text:list>
      <text:p text:style-name="P159"/>
      <text:p text:style-name="P160"><text:span text:style-name="T161"><text:line-break/></text:span><text:span text:style-name="T162">Rozdział III</text:span></text:p>
      <text:p text:style-name="P163">Organizacja działalności żłobka<text:line-break/></text:p>
      <text:p text:style-name="P164">§1</text:p>
      <text:list text:style-name="LFO2" text:continue-numbering="true">
        <text:list-item>
          <text:p text:style-name="P165">Pracą żłobka kieruje Dyrektor.<text:s/></text:p>
        </text:list-item>
        <text:list-item>
          <text:p text:style-name="P166">W razie nieobecności dyrektora jego tymczasowe obowiązki przejmuje osoba przez niego upoważniona.<text:s/>Upoważnienie powinno mieć formę pisemną i znajdować się w aktach osobowych, osoby wyznaczonej przez dyrektora.</text:p>
        </text:list-item>
      </text:list>
      <text:p text:style-name="P167"/>
      <text:p text:style-name="P168">§2</text:p>
      <text:list text:style-name="LFO21" text:continue-numbering="true">
        <text:list-item>
          <text:p text:style-name="P169">Żłobek funkcjonuje przez cały rok we wszystkie dni robocze,<text:s/>z wyjątkiem ustanowionych przerw,<text:s/>w tym corocznej przerwy wakacyjnej.<text:s/></text:p>
        </text:list-item>
        <text:list-item>
          <text:p text:style-name="P170">Terminy przerw pozaustawowych<text:s/>określona<text:s/>Dyrektor<text:s/>w uzgodnieniu z Wójtem Gminy Płużnicy. Terminy<text:s/>przerw ustalonych z organem prowadzącym podany<text:s/>jest <text:s/>do <text:s/>wiadomości rodziców<text:s/>do 31 maja każdego roku.</text:p>
        </text:list-item>
        <text:list-item>
          <text:p text:style-name="P171">Organizację dnia pracy placówki<text:s/>(w tym godzin posiłków i czynności opiekuńczo-wychowawczych i edukacyjnych) <text:s/>określa ramowy rozkład dnia ustalony z uwzględnieniem wymagań zdrowotnych i możliwości psychofizycznych dzieci.</text:p>
        </text:list-item>
      </text:list>
      <text:p text:style-name="P172">7:00 – 8:20 Przyjmowanie dzieci do żłobka :</text:p>
      <text:list text:style-name="LFO3" text:continue-numbering="true">
        <text:list-item>
          <text:p text:style-name="P173">zabawy dowolne służące realizacji pomysłów dzieci</text:p>
        </text:list-item>
        <text:list-item>
          <text:p text:style-name="P174">zabawy manipulacyjne</text:p>
        </text:list-item>
        <text:list-item>
          <text:p text:style-name="P175">zabawy konstrukcyjne</text:p>
        </text:list-item>
        <text:list-item>
          <text:p text:style-name="P176">zabawy dźwiękonaśladowcze</text:p>
        </text:list-item>
      </text:list>
      <text:p text:style-name="P177">8:20 – 8:30 Czynności higieniczne przygotowujące do śniadania</text:p>
      <text:p text:style-name="P178">8:30 – 9:00 Śniadanie</text:p>
      <text:p text:style-name="P179">9:00 –10:00 Zajęcia edukacyjne: muzyczne, plastyczne i ruchowe</text:p>
      <text:p text:style-name="P180">10:00 – 10:15 II śniadanie</text:p>
      <text:p text:style-name="P181">10:15 – 11:15 Rozwijanie mowy i myślenia poprzez zabawę :</text:p>
      <text:list text:style-name="LFO4" text:continue-numbering="true">
        <text:list-item>
          <text:p text:style-name="P182">śpiewanie piosenek</text:p>
        </text:list-item>
        <text:list-item>
          <text:p text:style-name="P183">nauka rymowanek i wyliczanek</text:p>
        </text:list-item>
        <text:list-item>
          <text:p text:style-name="P184">zabawy paluszkowe, plastyczne</text:p>
        </text:list-item>
      </text:list>
      <text:p text:style-name="P185">11:15 – 11:30 Czynności higieniczne - przygotowanie do obiadu</text:p>
      <text:p text:style-name="P186">11:30 – 12:00 Obiad</text:p>
      <text:p text:style-name="P187">12:00 – 12:15 Toaleta -przygotowanie do leżakowania</text:p>
      <text:p text:style-name="P188">12:15 – 14:00 Leżakowanie</text:p>
      <text:p text:style-name="P189">14:00 – 14:20 Ubieranie - przygotowanie do podwieczorku</text:p>
      <text:p text:style-name="P190">14:30 – 14:50 Podwieczorek</text:p>
      <text:p text:style-name="P191">14:50 – 17:00 Dowolne zabawy dzieci</text:p>
      <text:soft-page-break/>
      <text:list text:style-name="LFO5" text:continue-numbering="true">
        <text:list-item>
          <text:p text:style-name="P192">zabawy w kącikach zainteresowań</text:p>
        </text:list-item>
        <text:list-item>
          <text:p text:style-name="P193">układanki, rysowanki</text:p>
        </text:list-item>
      </text:list>
      <text:p text:style-name="P194"/>
      <text:list text:style-name="LFO21" text:continue-numbering="true">
        <text:list-item>
          <text:p text:style-name="P195">W grupie dziecięcej realizowane są miesięczne plany pracy przygotowywane przez opiekunów/ki i zatwierdzone przez dyrektora żłobka.</text:p>
        </text:list-item>
      </text:list>
      <text:p text:style-name="P196"/>
      <text:p text:style-name="P197">§3</text:p>
      <text:list text:style-name="LFO6" text:continue-numbering="true">
        <text:list-item>
          <text:p text:style-name="P198">W okresie realizacji projektu pn. „Żłobek w Gminie Płużnica - wsparcie dla rodziców małego dziecka” podstawą przyjęcia dziecka do Żłobka jest zakwalifikowanie się rodzica lub prawnego opiekuna dziecka do projektu konkursowego współfinansowanego ze środków Europejskiego Funduszu Społecznego w ramach Regionalnego Programu Operacyjnego Województwa Kujawsko-Pomorskiego na lata 2014-2020, OŚ Priorytetowa 8: Aktywni na rynku pracy, Działania 8.4 Godzenie życia zawodowego i rodzinnego. Poddziałanie 8.4.2 Rozwój usług opieki nad dziećmi w wieku do lat 3.</text:p>
        </text:list-item>
      </text:list>
      <text:p text:style-name="P199"/>
      <text:list text:style-name="LFO6" text:continue-numbering="true">
        <text:list-item>
          <text:p text:style-name="P200">Nabór do Żłobka odbywa się równolegle z rekrutacją Uczestników Projektu.</text:p>
        </text:list-item>
      </text:list>
      <text:p text:style-name="P201"/>
      <text:list text:style-name="LFO6" text:continue-numbering="true">
        <text:list-item>
          <text:p text:style-name="P202">Po zakończeniu projektu dzieci do Żłobka przyjmowane są na podstawie kart zgłoszeń dziecka, składanych przez rodziców / prawnych opiekunów do Dyrektora Żłobka.</text:p>
        </text:list-item>
      </text:list>
      <text:p text:style-name="P203"/>
      <text:list text:style-name="LFO6" text:continue-numbering="true">
        <text:list-item>
          <text:p text:style-name="P204">Zasady przyjmowania dzieci do żłobka określa Statut Żłobka<text:s/>Gminnego<text:s/>w<text:s/>Płużnicy.</text:p>
        </text:list-item>
      </text:list>
      <text:p text:style-name="P205"/>
      <text:list text:style-name="LFO6" text:continue-numbering="true">
        <text:list-item>
          <text:p text:style-name="P206">Formy odpłatności za opiekę w żłobku w okresie realizacji projektu oraz po jego zakończeniu określa Statut Żłobka Gminnego w Płużnicy.</text:p>
        </text:list-item>
      </text:list>
      <text:p text:style-name="P207"/>
      <text:list text:style-name="LFO6" text:continue-numbering="true">
        <text:list-item>
          <text:p text:style-name="P208">Aktualne informacje dla rodziców/opiekunów prawnych dzieci umieszcza się na tablicach informacyjnych żłobka lub umieszczane na stronie internetowej żłobka lub wysyłane w formie elektronicznej/tradycyjnej.</text:p>
        </text:list-item>
      </text:list>
      <text:p text:style-name="P209"/>
      <text:p text:style-name="P210">§4</text:p>
      <text:list text:style-name="LFO7" text:continue-numbering="true">
        <text:list-item>
          <text:p text:style-name="P211">W przypadku choroby zakaźnej rodzice/opiekunowie prawni zobowiązani są do powiadomienia o tym<text:s/>opiekuna/kę<text:s/>lub dyrektora żłobka.</text:p>
        </text:list-item>
      </text:list>
      <text:p text:style-name="P212"/>
      <text:list text:style-name="LFO7" text:continue-numbering="true">
        <text:list-item>
          <text:p text:style-name="P213">W razie nieszczęśliwego wypadku podczas pobytu dziecka w żłobku opiekun/ka zobowiązana jest:</text:p>
        </text:list-item>
      </text:list>
      <text:list text:style-name="LFO8" text:continue-numbering="true">
        <text:list-item>
          <text:p text:style-name="P214">Udzielić pierwszej pomocy przedmedycznej, a w razie konieczności wezwać pogotowie ratunkowe;</text:p>
        </text:list-item>
        <text:list-item>
          <text:p text:style-name="P215">Powiadomić rodziców/opiekunów prawnych dziecka.<text:s/></text:p>
        </text:list-item>
        <text:list-item>
          <text:p text:style-name="P216">Niezwłocznie powiadomić dyrektora żłobka</text:p>
        </text:list-item>
      </text:list>
      <text:p text:style-name="P217"/>
      <text:p text:style-name="P218">§5</text:p>
      <text:list text:style-name="LFO10" text:continue-numbering="true">
        <text:list-item>
          <text:p text:style-name="P219">Dziecko przyprowadzane i odbierane ze żłobka jest przez:</text:p>
        </text:list-item>
      </text:list>
      <text:list text:style-name="LFO9" text:continue-numbering="true">
        <text:list-item>
          <text:p text:style-name="P220">Rodziców/opiekunów prawnych dziecka,</text:p>
        </text:list-item>
        <text:list-item>
          <text:p text:style-name="P221">Upoważnioną przez nich, na piśmie, osobę dorosłą zapewniającą pełne bezpieczeństwo.</text:p>
        </text:list-item>
      </text:list>
      <text:list text:style-name="LFO10" text:continue-numbering="true">
        <text:list-item>
          <text:p text:style-name="P222">Osoby odbierające dziecko nie mogą być pod wpływem alkoholu ani środków odurzających.</text:p>
        </text:list-item>
        <text:list-item>
          <text:p text:style-name="P223"><text:s/>Dziecko należy<text:s/>przyprowadzić do żłobka w godzinach zgodnych z harmonogramem pracy placówki.<text:s/><text:s/></text:p>
        </text:list-item>
        <text:list-item>
          <text:p text:style-name="P224">W wyjątkowych sytuacjach istnieje możliwość ustalenia innych niż w harmonogramie godzin przyprowadzania dziecka do placówki. Szczególnie jeśli godziny te mają wpływ na rozwój i adaptację dziecka. Godziny ustalić należy z opiekunem/ką lub dyrektorem żłobka.</text:p>
        </text:list-item>
        <text:list-item>
          <text:p text:style-name="P225">Dziecko należy<text:s/>odebrać ze żłobka w godzinach pracy placówki.</text:p>
        </text:list-item>
        <text:list-item>
          <text:p text:style-name="P226">Pracownicy żłobka nie ponoszą odpowiedzialności za dziecko pozostające na terenie placówki i placu zabaw pod opieką rodziców/opiekunów prawnych lub osób upoważnionych do sprawowania opieki nad dzieckiem.</text:p>
        </text:list-item>
        <text:list-item>
          <text:p text:style-name="P227">W przypadku gdy rodzic ma ograniczoną władzę rodzicielską, jest jej pozbawiony bądź kontakty z dzieckiem regulowane są przez postanowienie lub orzeczenie sądu, wówczas opiekun/ka lub dyrektor zobowiązany jest do zastosowania się do zalecanych form kontaktów z dzieckiem na<text:s/><text:soft-page-break/>podstawie orzeczeń bądź postanowień sądu.</text:p>
        </text:list-item>
      </text:list>
      <text:p text:style-name="P228"/>
      <text:p text:style-name="P229">§6</text:p>
      <text:list text:style-name="LFO11" text:continue-numbering="true">
        <text:list-item>
          <text:p text:style-name="P230">Dyrektor Żłobka organizuje spotkania z rodzicami/opiekunami prawnymi dziecka w celu wymiany informacji oraz dyskusji na tematy wychowawcze, rozwojowe dziecka.</text:p>
        </text:list-item>
        <text:list-item>
          <text:p text:style-name="P231">Spotkania odbywać się mogą w formie tradycyjnej lub zdalnie, za pośrednictwem komunikatorów internetowych.</text:p>
        </text:list-item>
        <text:list-item>
          <text:p text:style-name="P232">Formy współpracy żłobka z rodzicami:</text:p>
        </text:list-item>
      </text:list>
      <text:list text:style-name="LFO12" text:continue-numbering="true">
        <text:list-item>
          <text:p text:style-name="P233">zebrania grupowe,</text:p>
        </text:list-item>
        <text:list-item>
          <text:p text:style-name="P234">konsultacje i rozmowy indywidualne z dyrektorem, opiekunami/kami dziecięcymi.</text:p>
        </text:list-item>
        <text:list-item>
          <text:p text:style-name="P235">gazetki dla rodziców</text:p>
        </text:list-item>
        <text:list-item>
          <text:p text:style-name="P236">uroczystości organizowane w żłobku.</text:p>
        </text:list-item>
      </text:list>
      <text:p text:style-name="P237"/>
      <text:p text:style-name="P238"/>
      <text:p text:style-name="P239">Rozdział<text:s/>IV</text:p>
      <text:p text:style-name="P240">Prawa i obowiązki rodziców i dzieci korzystających z opieki żłobka</text:p>
      <text:p text:style-name="P241"/>
      <text:p text:style-name="P242">§1</text:p>
      <text:p text:style-name="P243">Rodzice mają prawo do:</text:p>
      <text:list text:style-name="LFO13" text:continue-numbering="true">
        <text:list-item>
          <text:p text:style-name="P244">Uzyskiwania na bieżąco pełnej i rzetelnej informacji na temat swojego dziecka oraz aktualnego stanu rozwoju;</text:p>
        </text:list-item>
        <text:list-item>
          <text:p text:style-name="P245">Uzyskiwania porad i wskazówek od opiekunek dziecięcych w rozpoznawaniu przyczyn trudności wychowawczych oraz przyczyn i doborze metod udzielania dziecku pomocy, informacji na temat realizacji miesięcznego planu zajęć w grupie;</text:p>
        </text:list-item>
        <text:list-item>
          <text:p text:style-name="P246">Wyrażania i przekazywania opiekunkom i dyrektorowi żłobka wniosków z obserwacji pracy żłobka;</text:p>
        </text:list-item>
        <text:list-item>
          <text:p text:style-name="P247">Kierowania do pracowników żłobka uwag mających na celu troskę o dobro dziecka;</text:p>
        </text:list-item>
        <text:list-item>
          <text:p text:style-name="P248">Włączania<text:s/>się w organizację imprez okolicznościowych organizowanych dla dzieci w żłobku;</text:p>
        </text:list-item>
        <text:list-item>
          <text:p text:style-name="P249">Powołania Rady Rodziców - stanowiąca reprezentację rodziców/opiekunów prawnych<text:s/>dzieci korzystających z usług żłobka.</text:p>
        </text:list-item>
      </text:list>
      <text:p text:style-name="P250"/>
      <text:p text:style-name="P251">§2</text:p>
      <text:p text:style-name="P252">Do podstawowych obowiązków rodziców/opiekunów prawnych dziecka należy:</text:p>
      <text:list text:style-name="LFO18" text:continue-numbering="true">
        <text:list-item>
          <text:p text:style-name="P253">przestrzeganie Statutu Żłobka;</text:p>
        </text:list-item>
        <text:list-item>
          <text:p text:style-name="P254">przestrzeganie regulaminu organizacyjnego;</text:p>
        </text:list-item>
        <text:list-item>
          <text:p text:style-name="P255">zapoznawanie się z treścią zarządzeń, ogłoszeń, komunikatów dyrektora Żłobka i stosowanie się do nich;</text:p>
        </text:list-item>
        <text:list-item>
          <text:p text:style-name="P256">przestrzeganie doraźnych ustaleń organizacyjnych dyrektora Żłobka i stosowanie się do nich;</text:p>
        </text:list-item>
        <text:list-item>
          <text:p text:style-name="P257">przyprowadzanie i odbieranie dziecka ze żłobka lub przez upoważnioną przez rodziców osobę zapewniająca dziecku pełne bezpieczeństwo;</text:p>
        </text:list-item>
        <text:list-item>
          <text:p text:style-name="P258">przyprowadzanie do żłobka zdrowych dzieci, bez objawów chorobowych;</text:p>
        </text:list-item>
        <text:list-item>
          <text:p text:style-name="P259">informowanie o przyczynach nieobecności dziecka w żłobku, niezwłoczne zawiadomienie o zatruciach pokarmowych,<text:s/>chorobach i chorobach zakaźnych;</text:p>
        </text:list-item>
        <text:list-item>
          <text:p text:style-name="P260">bezzwłoczne odbieranie dziecka ze żłobka w razie wystąpienia niepokojących objawów chorobowych np. wysoka gorączka, wymioty, biegunka;</text:p>
        </text:list-item>
        <text:list-item>
          <text:p text:style-name="P261">zaopatrzenie dzieci w niezbędne<text:s/>przybory (m.in.:<text:s/>pidżamka, pampersy, kapcie, chusteczki mokre,<text:s/>chusteczki suche,<text:s/>ręczniki papierowe, pościel<text:s/>lub kocyk i poduszka)</text:p>
        </text:list-item>
        <text:list-item>
          <text:p text:style-name="P262">współdziałanie z opiekunkami w celu skutecznego oddziaływania wychowawczego na dziecko i określania drogi jego indywidualnego rozwoju;</text:p>
        </text:list-item>
        <text:list-item>
          <text:p text:style-name="P263">w miarę możliwości uczestnictwo<text:s/>w zebraniach rodziców organizowanych w żłobku;</text:p>
        </text:list-item>
        <text:list-item>
          <text:p text:style-name="P264">inne obowiązki wynikające z uregulowań wewnętrznych żłobka;</text:p>
        </text:list-item>
      </text:list>
      <text:p text:style-name="P265"/>
      <text:p text:style-name="P266">§3</text:p>
      <text:list text:style-name="LFO20" text:continue-numbering="true">
        <text:list-item>
          <text:p text:style-name="P267">Do zadań Rady Rodziców należy w szczególności:</text:p>
        </text:list-item>
      </text:list>
      <text:soft-page-break/>
      <text:list text:style-name="LFO19" text:continue-numbering="true">
        <text:list-item>
          <text:p text:style-name="P268">Współpraca z dyrektorem i pracownikami żłobka na rzecz placówki i dobra dzieci,</text:p>
        </text:list-item>
        <text:list-item>
          <text:p text:style-name="P269">Pomaganie w urządzaniu uroczystości, imprez dla dzieci</text:p>
        </text:list-item>
        <text:list-item>
          <text:p text:style-name="P270">Występowanie do dyrektora z wnioskami i opiniami rodziców dotyczącymi wszelkich spraw żłobka.</text:p>
        </text:list-item>
      </text:list>
      <text:list text:style-name="LFO20" text:continue-numbering="true">
        <text:list-item>
          <text:p text:style-name="P271">Rada rodziców działa społecznie.</text:p>
        </text:list-item>
        <text:list-item>
          <text:p text:style-name="P272">W celu wspierania działalności statutowej żłobka Rada Rodziców może gromadzić fundusze z dobrowolnych składek rodziców oraz innych źródeł.<text:s/></text:p>
        </text:list-item>
        <text:list-item>
          <text:p text:style-name="P273">Organizację i zakres działania określa Regulamin Rady Rodziców.</text:p>
        </text:list-item>
      </text:list>
      <text:p text:style-name="P274"/>
      <text:p text:style-name="P275">§4</text:p>
      <text:p text:style-name="P276">Dziecko w żłobku ma wszelkie prawa wynikające z Konwencji o Prawach Dziecka, a w szczególności prawo do:</text:p>
      <text:list text:style-name="LFO22" text:continue-numbering="true">
        <text:list-item>
          <text:p text:style-name="P277">Właściwie zorganizowanego procesu opiekuńczo -wychowawczego i edukacyjnego dostarczającego różnorodnych bodźców zgodnie z:</text:p>
        </text:list-item>
      </text:list>
      <text:list text:style-name="LFO23" text:continue-numbering="true">
        <text:list-item>
          <text:p text:style-name="P278">zasadami pracy z małym dzieckiem,</text:p>
        </text:list-item>
        <text:list-item>
          <text:p text:style-name="P279">potrzebami i możliwościami rozwojowymi;</text:p>
        </text:list-item>
      </text:list>
      <text:list text:style-name="LFO22" text:continue-numbering="true">
        <text:list-item>
          <text:p text:style-name="P280">zabawy i działania w bezpiecznych warunkach;</text:p>
        </text:list-item>
        <text:list-item>
          <text:p text:style-name="P281">wszechstronnego rozwoju z uwzględnieniem zainteresowań, możliwości i potrzeby twórczej aktywności;</text:p>
        </text:list-item>
        <text:list-item>
          <text:p text:style-name="P282">codziennego pobytu na powietrzu o ile pozwalają na to warunki<text:s/>atmosferyczne;</text:p>
        </text:list-item>
        <text:list-item>
          <text:p text:style-name="P283">szacunku dla różnorodnych jego potrzeb, życzliwego i podmiotowego traktowania;</text:p>
        </text:list-item>
        <text:list-item>
          <text:p text:style-name="P284">poszanowania jego tożsamości, godności i prywatności, akceptacji jego osoby;</text:p>
        </text:list-item>
        <text:list-item>
          <text:p text:style-name="P285">przebywania w spokojnej, pogodnej atmosferze z wykluczeniem pośpiechu;</text:p>
        </text:list-item>
        <text:list-item>
          <text:p text:style-name="P286">stałej uwagi i opieki opiekunek;</text:p>
        </text:list-item>
        <text:list-item>
          <text:p text:style-name="P287">zabawy, współdziałania z innymi;</text:p>
        </text:list-item>
        <text:list-item>
          <text:p text:style-name="P288">snu i wypoczynku;</text:p>
        </text:list-item>
        <text:list-item>
          <text:p text:style-name="P289">racjonalnego żywienia;</text:p>
        </text:list-item>
        <text:list-item>
          <text:p text:style-name="P290">regulowania własnych potrzeb zgodnie z<text:s/>zasadami współżycia społecznego.</text:p>
        </text:list-item>
      </text:list>
      <text:p text:style-name="P291"/>
      <text:p text:style-name="P292">§5</text:p>
      <text:list text:style-name="LFO24" text:continue-numbering="true">
        <text:list-item>
          <text:p text:style-name="P293">Jeżeli dziecko ma inne niż rówieśnicy potrzeby,<text:s/>jeżeli chodzi o dietę, higienę snu, warunki rozwoju psychomotorycznego lub emocjonalnego,<text:s/>rodzice/opiekunowie prawni winni są informować o tym fakcie <text:s/>personel, po to, aby w granicach możliwości żłobka zapewnić dziecku optymalne warunki rozwoju.</text:p>
        </text:list-item>
        <text:list-item>
          <text:p text:style-name="P294">W przypadku konieczności stosowania specjalistycznej diety u dzieci z alergiami pokarmowymi konieczne jest poświadczenie przez lekarza wskazówek dotyczących żywienia dziecka.</text:p>
        </text:list-item>
      </text:list>
      <text:p text:style-name="P295"/>
      <text:p text:style-name="P296">Rozdział<text:s/>V</text:p>
      <text:p text:style-name="P297">Struktura organizacyjna</text:p>
      <text:p text:style-name="P298"/>
      <text:p text:style-name="P299">§1</text:p>
      <text:p text:style-name="P300">W Żłobku występują następujące stanowiska:</text:p>
      <text:list text:style-name="LFO29" text:continue-numbering="true">
        <text:list-item>
          <text:p text:style-name="P301">dyrektor żłobka</text:p>
        </text:list-item>
        <text:list-item>
          <text:p text:style-name="P302">zastępca dyrektora</text:p>
        </text:list-item>
        <text:list-item>
          <text:p text:style-name="P303">opiekun<text:s/></text:p>
        </text:list-item>
        <text:list-item>
          <text:p text:style-name="P304">pielęgniarka</text:p>
        </text:list-item>
        <text:list-item>
          <text:p text:style-name="P305">obsługa sekretariatu</text:p>
        </text:list-item>
        <text:list-item>
          <text:p text:style-name="P306">intendent</text:p>
        </text:list-item>
        <text:list-item>
          <text:p text:style-name="P307">woźny</text:p>
        </text:list-item>
        <text:list-item>
          <text:p text:style-name="P308">sprzątaczka</text:p>
        </text:list-item>
        <text:list-item>
          <text:p text:style-name="P309">pomoc administracyjna</text:p>
        </text:list-item>
      </text:list>
      <text:p text:style-name="P310"/>
      <text:p text:style-name="P311"/>
      <text:p text:style-name="P312"/>
      <text:p text:style-name="P313"/>
      <text:p text:style-name="P314"/>
      <text:p text:style-name="P315"/>
      <text:p text:style-name="P316">§2</text:p>
      <text:p text:style-name="P317"/>
      <text:p text:style-name="P318">Do zakresu <text:s/>obowiązków <text:s/>pracowników <text:s/>żłobków należy:</text:p>
      <text:p text:style-name="P319"/>
      <text:list text:style-name="LFO25" text:continue-numbering="true">
        <text:list-item>
          <text:p text:style-name="P320">DYREKTOR:</text:p>
        </text:list-item>
      </text:list>
      <text:list text:style-name="LFO26" text:continue-numbering="true">
        <text:list-item>
          <text:p text:style-name="P321">zaznajomienie pracowników podejmujących pracę z zakresem ich obowiązków, sposobem wykonywania pracy na wyznaczonych stanowiskach oraz ich podstawowymi uprawnieniami</text:p>
        </text:list-item>
        <text:list-item>
          <text:p text:style-name="P322">organizowanie i tworzenie warunków <text:s/>pracy w sposób zapewniający pełne wykorzystanie czasu pracy, jak również osiąganie przez pracowników, przy wykorzystaniu ich uzdolnień i kwalifikacji, wysokiej jakości świadczonych usług</text:p>
        </text:list-item>
        <text:list-item>
          <text:p text:style-name="P323">kontrolowanie <text:s/>i nadzorowanie dyscypliny pracy oraz wykonywania powierzonych pracownikom obowiązków na terenie żłobka</text:p>
        </text:list-item>
        <text:list-item>
          <text:p text:style-name="P324">udzielanie urlopów wypoczynkowych pracownikom żłobka, prowadzenie rocznych kartotek urlopowych oraz ewidencji wykorzystania czasu pracy pracowników</text:p>
        </text:list-item>
        <text:list-item>
          <text:p text:style-name="P325">czuwanie nad terminowym przeprowadzaniem przez pracownika badań profilaktycznych oraz okresowych</text:p>
        </text:list-item>
        <text:list-item>
          <text:p text:style-name="P326">czuwanie nad jakością sporządzanych posiłków i żywieniem dzieci oraz ich bezpieczeństwem</text:p>
        </text:list-item>
        <text:list-item>
          <text:p text:style-name="P327">nadzorowanie pracy w zakresie przestrzegania przepisów bhp oraz przeprowadzanie okresowych szkoleń pracowników na poszczególnych stanowiskach</text:p>
        </text:list-item>
        <text:list-item>
          <text:p text:style-name="P328">prawidłowe gospodarowanie mieniem żłobka,</text:p>
        </text:list-item>
        <text:list-item>
          <text:p text:style-name="P329">czuwanie nad przestrzeganiem przepisów prawa</text:p>
        </text:list-item>
        <text:list-item>
          <text:p text:style-name="P330">sprawowanie nadzoru nad realizacją zadań żłobka</text:p>
        </text:list-item>
        <text:list-item>
          <text:p text:style-name="P331">przestrzeganie przepisów bhp i ppoż.</text:p>
        </text:list-item>
        <text:list-item>
          <text:p text:style-name="P332">udział w przeglądach oraz przeprowadzanych kontrolach w żłobku</text:p>
        </text:list-item>
        <text:list-item>
          <text:p text:style-name="P333">reprezentowanie żłobka na zewnątrz</text:p>
        </text:list-item>
      </text:list>
      <text:p text:style-name="P334"/>
      <text:list text:style-name="LFO25" text:continue-numbering="true">
        <text:list-item>
          <text:p text:style-name="P335">ZASTĘPCA DYREKTORA</text:p>
        </text:list-item>
      </text:list>
      <text:list text:style-name="LFO30" text:continue-numbering="true">
        <text:list-item>
          <text:p text:style-name="P336">organizowanie pracy Żłobka i nadzór nad jego prawidłowym funkcjonowaniem przez podejmowanie decyzji dotyczących funkcjonowania grup dziecięcych oraz pracy personelu opiekuńczego,</text:p>
        </text:list-item>
        <text:list-item>
          <text:p text:style-name="P337">doskonalenie systemu organizacji pracy oraz przepływu informacji ułatwiających sprawne działanie Żłobka,</text:p>
        </text:list-item>
        <text:list-item>
          <text:p text:style-name="P338">opracowywanie i realizacja planów pracy grup dziecięcych,</text:p>
        </text:list-item>
        <text:list-item>
          <text:p text:style-name="P339">realizacja zadań statutowych Żłobka,</text:p>
        </text:list-item>
        <text:list-item>
          <text:p text:style-name="P340">przestrzeganie dyscypliny finansów publicznych i prawidłowe gospodarowanie powierzonym mieniem jednostki,</text:p>
        </text:list-item>
        <text:list-item>
          <text:p text:style-name="P341">budowanie pozytywnego wizerunku jednostki, doskonalenie standardów opieki w żłobku,</text:p>
        </text:list-item>
        <text:list-item>
          <text:p text:style-name="P342">współudział wraz z dyrektorem ustalania struktury organizacyjnej Żłobka oraz szczegółowych zakresów działania podległych komórek organizacyjnych,</text:p>
        </text:list-item>
        <text:list-item>
          <text:p text:style-name="P343">współudział wraz z dyrektorem stworzenia warunków do przechowywania i przetwarzania danych osobowych zgodnie z ustawą o RODO,</text:p>
        </text:list-item>
        <text:list-item>
          <text:p text:style-name="P344">współudział wraz z dyrektorem ustalania zasad polityki kadrowej ,</text:p>
        </text:list-item>
        <text:list-item>
          <text:p text:style-name="P345">nadzór nad właściwymi warunkami pracy i przestrzegania obowiązujących przepisów bhp oraz p.poż.,</text:p>
        </text:list-item>
        <text:list-item>
          <text:p text:style-name="P346">współudział wraz z dyrektorem podejmowania działań w zakresie podnoszenia kwalifikacji zawodowych pracowników,</text:p>
        </text:list-item>
        <text:list-item>
          <text:p text:style-name="P347">organizacja skutecznego systemu wewnętrznej kontroli zarządczej.</text:p>
        </text:list-item>
        <text:list-item>
          <text:p text:style-name="P348">odpowiedzialność za właściwą pielęgnację dzieci i stan sanitarny Żłobka;</text:p>
        </text:list-item>
        <text:list-item>
          <text:p text:style-name="P349">kontrola spraw i dokumentacji związanych z systemem HACCP grup;</text:p>
        </text:list-item>
        <text:list-item>
          <text:p text:style-name="P350">współpraca z rodzicami na temat oświaty zdrowotnej i żywienia dzieci,;</text:p>
        </text:list-item>
        <text:list-item>
          <text:p text:style-name="P351">udzielanie pierwszej pomocy w nagłych wypadkach;</text:p>
        </text:list-item>
        <text:list-item>
          <text:p text:style-name="P352">pełnienie roli opiekuna dziecięcego podczas nieobecności personelu;</text:p>
        </text:list-item>
        <text:list-item>
          <text:p text:style-name="P353">zastępcę Dyrektora Żłobka obowiązuje pełen opiekuńczej troskliwości stosunek do dzieci i czuwanie nad tym, aby cały personel cechowała czujność na potrzeby dzieci.</text:p>
        </text:list-item>
      </text:list>
      <text:p text:style-name="P354"/>
      <text:list text:style-name="LFO25" text:continue-numbering="true">
        <text:list-item>
          <text:p text:style-name="P355">OPIEKUN/KA</text:p>
        </text:list-item>
      </text:list>
      <text:list text:style-name="LFO28" text:continue-numbering="true">
        <text:list-item>
          <text:p text:style-name="P356">przyjmowanie i codzienny<text:s/>przegląd stanu zdrowia dzieci</text:p>
        </text:list-item>
        <text:list-item>
          <text:p text:style-name="P357">układanie rozkładu<text:s/>dnia dla dzieci w swojej grupie</text:p>
        </text:list-item>
        <text:list-item>
          <text:p text:style-name="P358">wykonywanie codziennych zabiegów pielęgnacyjnych, takich jak: mycie, kąpanie, przewijanie, wysadzanie na nocnik, czesanie</text:p>
        </text:list-item>
        <text:list-item>
          <text:p text:style-name="P359">karmienie dzieci w oznaczonych rozkładem dnia godzinach, wyrabianie u dzieci starszych <text:s/><text:line-break/><text:s/>nawyków prawidłowego i samodzielnego jedzenia</text:p>
        </text:list-item>
        <text:list-item>
          <text:p text:style-name="P360">dbanie o bezpieczeństwo dzieci, odpowiednie przygotowanie dzieci do odpoczynku i czuwanie<text:s/>nad jego przebiegiem</text:p>
        </text:list-item>
        <text:list-item>
          <text:p text:style-name="P361">oddziaływanie wychowawcze na dzieci</text:p>
        </text:list-item>
        <text:list-item>
          <text:p text:style-name="P362"><text:s/>prowadzenie zajęć wychowawczych z dziećmi w swojej grupie na podstawie planu zajęć <text:s/><text:line-break/>stosownie do wieku i rozwoju dzieci</text:p>
        </text:list-item>
        <text:list-item>
          <text:p text:style-name="P363">kontrolowanie stanu zabawek i pomocy wychowawczych, czuwanie nad ich właściwym używaniem, systematycznym uzupełnianiem i konserwacją</text:p>
        </text:list-item>
        <text:list-item>
          <text:p text:style-name="P364">dbanie o estetyczny wygląd sal zabaw i pomieszczeń towarzyszących</text:p>
        </text:list-item>
        <text:list-item>
          <text:p text:style-name="P365">zawiadamianie kierownika żłobka o objawach chorobowych <text:s/>zauważonych u dzieci<text:s/>izolowanie dzieci chorych</text:p>
        </text:list-item>
        <text:list-item>
          <text:p text:style-name="P366">przestrzeganie przepisów ppoż. i bhp,<text:s/>sanepidu</text:p>
        </text:list-item>
        <text:list-item>
          <text:p text:style-name="P367">wykonywanie innych czynności zleconych przez dyrektora żłobka.</text:p>
        </text:list-item>
      </text:list>
      <text:p text:style-name="P368"/>
      <text:list text:style-name="LFO25" text:continue-numbering="true">
        <text:list-item>
          <text:p text:style-name="P369">PIELĘGNIARKA:</text:p>
        </text:list-item>
      </text:list>
      <text:list text:style-name="LFO27" text:continue-numbering="true">
        <text:list-item>
          <text:p text:style-name="P370">zbieranie wywiadów od rodziców/opiekunów w zakresie stanu zdrowia dzieci</text:p>
        </text:list-item>
        <text:list-item>
          <text:p text:style-name="P371">obserwowanie stanu zdrowia dzieci i zgłaszanie wszelkich nieprawidłowości dyrektorowi żłobka i rodzicom</text:p>
        </text:list-item>
        <text:list-item>
          <text:p text:style-name="P372">kształtowanie u dzieci postaw prozdrowotnych w zakresie żywienia i higieny</text:p>
        </text:list-item>
        <text:list-item>
          <text:p text:style-name="P373">udzielanie pierwszej pomocy dzieciom oraz pracownikom w nagłych wypadkach oraz organizowanie pomocy lekarskiej w razie potrzeby</text:p>
        </text:list-item>
        <text:list-item>
          <text:p text:style-name="P374">pomoc w układaniu planów pracy z dziećmi, sprawowania opieki nad dziećmi</text:p>
        </text:list-item>
        <text:list-item>
          <text:p text:style-name="P375">szkolenie personelu w zakresie promocji zdrowia oraz ograniczenia szerzenia się chorób zakaźnych</text:p>
        </text:list-item>
        <text:list-item>
          <text:p text:style-name="P376">prowadzenie indywidualnej dokumentacji dziecięcej</text:p>
        </text:list-item>
        <text:list-item>
          <text:p text:style-name="P377">prowadzenie poradnictwa z zakresu pielęgnacji dziecka dla rodziców i pracowników żłobka</text:p>
        </text:list-item>
        <text:list-item>
          <text:p text:style-name="P378">udział w szkoleniach oraz zebraniach z rodzicami</text:p>
        </text:list-item>
      </text:list>
      <text:p text:style-name="P379"/>
      <text:list text:style-name="LFO25" text:continue-numbering="true">
        <text:list-item>
          <text:p text:style-name="P380">WOŹNY/A</text:p>
        </text:list-item>
      </text:list>
      <text:list text:style-name="LFO33" text:continue-numbering="true">
        <text:list-item>
          <text:p text:style-name="P381">nadzór nad prawidłowym funkcjonowaniem urządzeń grzewczych</text:p>
        </text:list-item>
        <text:list-item>
          <text:p text:style-name="P382">pielęgnacja ogrodu: sianie traw, koszenie traw, naprawa i malowanie ogrodzenia oraz<text:s/><text:line-break/>urządzeń ogrodowych</text:p>
        </text:list-item>
        <text:list-item>
          <text:p text:style-name="P383">w okresie zimowym odśnieżanie chodników wokół i na terenie przy żłobku</text:p>
        </text:list-item>
        <text:list-item>
          <text:p text:style-name="P384">w okresie letnim utrzymywanie czystości wokół budynku żłobka</text:p>
        </text:list-item>
        <text:list-item>
          <text:p text:style-name="P385">naprawa i konserwacja urządzeń i wyposażenia żłobka nie wymagających specjalnych uprawnień,</text:p>
        </text:list-item>
        <text:list-item>
          <text:p text:style-name="P386">przestrzeganie przepisów ppoż. i bhp, sanepidu</text:p>
        </text:list-item>
        <text:list-item>
          <text:p text:style-name="P387">wykonywanie <text:s/>drobnych napraw oraz usuwanie awarii - w miarę posiadanych kwalifikacji<text:s/></text:p>
        </text:list-item>
      </text:list>
      <text:list text:style-name="LFO31" text:continue-numbering="true">
        <text:list-item>
          <text:p text:style-name="P388">utrzymywanie w czystości pomieszczeń zajmowanych przez żłobek, dezynfekowanie toalet i nocników</text:p>
        </text:list-item>
        <text:list-item>
          <text:p text:style-name="P389">przygotowywanie <text:s/>pościeli żłobkowej do prania</text:p>
        </text:list-item>
        <text:list-item>
          <text:p text:style-name="P390">czuwanie nad bezpieczeństwem dzieci</text:p>
        </text:list-item>
        <text:list-item>
          <text:p text:style-name="P391">mycie okien</text:p>
        </text:list-item>
        <text:list-item>
          <text:p text:style-name="P392">wykonywanie <text:s/>innych czynności zleconych przez dyrektora żłobka</text:p>
        </text:list-item>
      </text:list>
      <text:p text:style-name="P393"/>
      <text:list text:style-name="LFO25" text:continue-numbering="true">
        <text:list-item>
          <text:p text:style-name="P394">INTENDENT/KA</text:p>
        </text:list-item>
      </text:list>
      <text:list text:style-name="LFO32" text:continue-numbering="true">
        <text:list-item>
          <text:p text:style-name="P395">dokonywanie zakupów produktów spożywczych <text:s/>i artykułów gospodarczych zgodnie z potrzebami żłobka</text:p>
        </text:list-item>
        <text:list-item>
          <text:p text:style-name="P396">prowadzenie magazynu żywnościowego i gospodarczego</text:p>
        </text:list-item>
        <text:list-item>
          <text:p text:style-name="P397">sporządzanie codziennych raportów żywieniowych, obliczanie kosztów posiłków, przestrzeganie norm żywieniowych</text:p>
        </text:list-item>
        <text:list-item>
          <text:p text:style-name="P398">prowadzenie racjonalnej i oszczędnej gospodarki materiałowej</text:p>
        </text:list-item>
        <text:list-item>
          <text:p text:style-name="P399">czuwanie nad terminowa wpłatą opłat za pobyt dziecka w żłobku</text:p>
        </text:list-item>
        <text:list-item>
          <text:p text:style-name="P400">udział w komisji inwentaryzacyjnej,</text:p>
        </text:list-item>
        <text:list-item>
          <text:p text:style-name="P401">nadzór nad sprawnym funkcjonowaniem urządzeń gospodarczych, zgłaszanie potrzeb w zakresie ich remontów i napraw,</text:p>
        </text:list-item>
        <text:list-item>
          <text:p text:style-name="P402">przestrzeganie zaleceń stacji sanitarno-epidemiologicznej oraz przepisów bhp i ppoż.</text:p>
        </text:list-item>
        <text:list-item>
          <text:p text:style-name="P403">przestrzeganie zasad dobrej praktyki higienicznej i dobrej praktyki produkcyjnej,</text:p>
        </text:list-item>
        <text:list-item>
          <text:p text:style-name="P404">wydawanie z magazynu środków czystości i odzieży ochronnej</text:p>
        </text:list-item>
        <text:list-item>
          <text:p text:style-name="P405">wykonywanie innych czynności zleconych przez dyrektora żłobka</text:p>
        </text:list-item>
      </text:list>
      <text:p text:style-name="P406"/>
      <text:p text:style-name="P407"/>
      <text:list text:style-name="LFO25" text:continue-numbering="true">
        <text:list-item>
          <text:p text:style-name="P408">SPRZĄTACZKA</text:p>
        </text:list-item>
      </text:list>
      <text:p text:style-name="P409"/>
      <text:list text:style-name="LFO34" text:continue-numbering="true">
        <text:list-item>
          <text:p text:style-name="P410">bieżące utrzymanie czystości i porządku w pomieszczeniach żłobka oraz okresowe gruntowne sprzątanie budynku, obejścia i trawnika,</text:p>
        </text:list-item>
        <text:list-item>
          <text:p text:style-name="P411">zabezpieczenie budynku po zajęciach /sprawdzenie wyłączenia oświetlenia, kranów, itp./</text:p>
        </text:list-item>
        <text:list-item>
          <text:p text:style-name="P412">w <text:s/>czasie przerwy wakacyjnej uporządkowanie pomieszczeń gospodarczych, podlewanie kwiatów doniczkowych, pielęgnowanie trawników</text:p>
        </text:list-item>
        <text:list-item>
          <text:p text:style-name="P413">w czasie remontów usunięcie i zabezpieczenie sprzętu i umeblowania</text:p>
        </text:list-item>
        <text:list-item>
          <text:p text:style-name="P414">dokładne sprzątnięcie i umycie pomieszczeń po remoncie</text:p>
        </text:list-item>
        <text:list-item>
          <text:p text:style-name="P415">pomoc przy myciu, kąpieli, wysadzaniu dzieci na nocniki i w innych zabiegach higienicznych</text:p>
        </text:list-item>
        <text:list-item>
          <text:p text:style-name="P416">nakrywanie do stołu, roznoszenie posiłków, pomoc przy karmieniu dzieci, sprzątanie ze stołu mycie i wyparzanie naczyń po posiłkach,<text:s/></text:p>
        </text:list-item>
        <text:list-item>
          <text:p text:style-name="P417">pomoc przy układaniu dzieci do snu</text:p>
        </text:list-item>
        <text:list-item>
          <text:p text:style-name="P418">przestrzeganie zaleceń stacji sanitarno-epidemiologicznej oraz przepisów bhp i ppoż.</text:p>
        </text:list-item>
        <text:list-item>
          <text:p text:style-name="P419">wykonywanie innych czynności zleconych przez dyrektora żłobka.<text:s/></text:p>
        </text:list-item>
      </text:list>
      <text:p text:style-name="P420"/>
      <text:list text:style-name="LFO25" text:continue-numbering="true">
        <text:list-item>
          <text:p text:style-name="P421">OBSŁUGA SEKRETARIATU</text:p>
        </text:list-item>
      </text:list>
      <text:p text:style-name="P422"> </text:p>
      <text:list text:style-name="LFO35" text:continue-numbering="true">
        <text:list-item>
          <text:p text:style-name="P423">kontakt z klientem zewnętrznym i wewnętrznym, prowadzenie prawidłowego obiegu dokumentów, zgodnie z instrukcją kancelaryjną</text:p>
        </text:list-item>
        <text:list-item>
          <text:p text:style-name="P424">obsługa korespondencji przychodzącej i wychodzącej</text:p>
        </text:list-item>
        <text:list-item>
          <text:p text:style-name="P425">przygotowanie zleconych dokumentów, sprawozdań, pism, listów</text:p>
        </text:list-item>
        <text:list-item>
          <text:p text:style-name="P426">sporządzanie stosownej dokumentacji związanej z pracą sekretariatu</text:p>
        </text:list-item>
        <text:list-item>
          <text:p text:style-name="P427">przygotowanie list obecności pracowników</text:p>
        </text:list-item>
        <text:list-item>
          <text:p text:style-name="P428">rozliczanie czasu pracy i prowadzenie kartotek urlopowych, przygotowanie<text:s/>kwartalnych sprawozdań do kadr</text:p>
        </text:list-item>
        <text:list-item>
          <text:p text:style-name="P429">prowadzenie powierzonych teczek z dokumentacją żłobka,</text:p>
        </text:list-item>
        <text:list-item>
          <text:p text:style-name="P430">kontrolowanie terminów (badania lekarskie pracowników, zaświadczenia lekarskie, szkolenie bhp, narady, imprezy dla dzieci) i przekazywanie informacji odpowiednim osobom</text:p>
        </text:list-item>
        <text:list-item>
          <text:p text:style-name="P431">prowadzenie składnicy akt w zakresie ustalonym instrukcją kancelaryjną i archiwalną</text:p>
        </text:list-item>
        <text:list-item>
          <text:p text:style-name="P432">przestrzeganie przepisów ustawy o ochronie danych osobowych i tajemnicy służbowej</text:p>
        </text:list-item>
        <text:list-item>
          <text:p text:style-name="P433">odpowiada za zgodność zakupu z fakturą, odpowiednio przygotowuje ją i opisuje<text:s/>do przekazania do Urzędu Gminy</text:p>
        </text:list-item>
      </text:list>
      <text:list text:style-name="LFO36" text:continue-numbering="true">
        <text:list-item>
          <text:p text:style-name="P434">prowadzenie kartotek magazynowych środków czystości oraz kartotek odzieży ochronnej pracowników</text:p>
        </text:list-item>
        <text:list-item>
          <text:p text:style-name="P435">racjonalne i oszczędne gospodarowanie powierzonymi składnikami majątku</text:p>
        </text:list-item>
        <text:list-item>
          <text:p text:style-name="P436">dokonywanie zakupów na rzecz żłobka po<text:s/>uprzedniej akceptacji dyrektora</text:p>
        </text:list-item>
        <text:list-item>
          <text:p text:style-name="P437">prowadzenie ksiąg i inwentarzowych, dokonywanie odpisów z inwentarza oraz sporządza protokoły likwidacji środków trwałych i wyposażenia; uczestniczenie<text:s/>w kasacjach i spisach z natury</text:p>
        </text:list-item>
        <text:list-item>
          <text:p text:style-name="P438">w okresie wakacji nadzorowanie prac porządkowych i działania personelu wg harmonogramu ustalonego przez dyrektora;</text:p>
        </text:list-item>
        <text:list-item>
          <text:p text:style-name="P439">zaopatrywanie pracowników w odzież ochronną zgodnie z obowiązującymi przepisami;</text:p>
        </text:list-item>
        <text:list-item>
          <text:p text:style-name="P440">zaopatrywanie żłobka w sprzęt, środki czystości, artykuły biurowe itp. zapewniając właściwy rytm pracy placówki</text:p>
        </text:list-item>
        <text:list-item>
          <text:p text:style-name="P441">współdziałanie z dyrektorem, opiekunami i pracownikami obsługi</text:p>
        </text:list-item>
        <text:list-item>
          <text:p text:style-name="P442">wykonywanie innych zadań administracyjnych zleconych przez dyrektora</text:p>
        </text:list-item>
      </text:list>
      <text:p text:style-name="P443"/>
      <text:p text:style-name="P444"/>
      <text:list text:style-name="LFO25" text:continue-numbering="true">
        <text:list-item>
          <text:p text:style-name="P445">POMOC ADMINISTRACYJNA:</text:p>
        </text:list-item>
      </text:list>
      <text:list text:style-name="LFO37" text:continue-numbering="true">
        <text:list-item>
          <text:p text:style-name="P446">przekazywanie firmie cateringowej miesięcznych zestawień obecności dzieci</text:p>
        </text:list-item>
        <text:list-item>
          <text:p text:style-name="P447">zgłaszanie firmie cateringowej ilości posiłków zaplanowanych w danym dniu</text:p>
        </text:list-item>
        <text:list-item>
          <text:p text:style-name="P448">zgłaszanie dyrektorowi wszelkich uchybień w zakresie żywienia dzieci</text:p>
        </text:list-item>
        <text:list-item>
          <text:p text:style-name="P449">prowadzenie nadzoru nad dostarczaniem pracownikom wydruków z list płac</text:p>
        </text:list-item>
        <text:list-item>
          <text:p text:style-name="P450">bieżące prowadzenie dokumentacji kancelaryjnej zgodnie z instrukcją kancelaryjną- właściwe segregowanie dokumentów oraz ich rejestrowanie</text:p>
        </text:list-item>
        <text:list-item>
          <text:p text:style-name="P451">wspólnie z dyrektorem archiwizowanie dokumentacji żłobka po zakończeniu danego roku kalendarzowego</text:p>
        </text:list-item>
        <text:list-item>
          <text:p text:style-name="P452">współdziałanie z dyrektorem, opiekunami i pracownikami obsługi</text:p>
        </text:list-item>
        <text:list-item>
          <text:p text:style-name="P453">wykonywanie innych zadań administracyjnych zleconych przez dyrektora</text:p>
        </text:list-item>
      </text:list>
      <text:p text:style-name="P454"/>
      <text:p text:style-name="P455">§3</text:p>
      <text:p text:style-name="P456">Pracownicy zatrudnieni w żłobku na umowę o pracę są pracownikami samorządowymi i podlegają regulacjom ustawy o pracownikach samorządowych.</text:p>
      <text:p text:style-name="P457"/>
      <text:p text:style-name="P458">Rozdział<text:s/>VI</text:p>
      <text:p text:style-name="P459">Postanowienia końcowe</text:p>
      <text:p text:style-name="P460"/>
      <text:p text:style-name="P461">§1</text:p>
      <text:list text:style-name="LFO38" text:continue-numbering="true">
        <text:list-item>
          <text:p text:style-name="P462">Niniejszy regulamin obowiązuje wszystkich pracowników Żłobka.</text:p>
        </text:list-item>
        <text:list-item>
          <text:p text:style-name="P463">Dyrektor obowiązany jest udostępnić każdemu Regulamin organizacyjny Żłobka.<text:s/></text:p>
        </text:list-item>
        <text:list-item>
          <text:p text:style-name="P464">Zmiany niniejszego Regulaminu dokonywane są w sposób właściwy dla jego nadania.</text:p>
        </text:list-item>
        <text:list-item>
          <text:p text:style-name="P465">Skargi i wnioski dotyczące żłobka należy składać u Dyrektora osobiście lub na piśmie.</text:p>
        </text:list-item>
        <text:list-item>
          <text:p text:style-name="P466">Pracownicy żłobka nie ponoszą odpowiedzialności za wartościowe rzeczy przynoszone do żłobka.</text:p>
        </text:list-item>
      </text:list>
      <text:p text:style-name="P467"/>
      <text:p text:style-name="P4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dtn" style:display-name="dtn" style:family="paragraph" style:parent-style-name="Normalny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use-window-font-color="true" style:letter-kerning="false" style:language-asian="pl" style:country-asian="PL" style:language-complex="ar" style:country-complex="SA" fo:hyphenate="true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="Times New Roman" style:font-name-complex="Times New Roman" style:letter-kerning="false" style:language-complex="ar" style:country-complex="SA" fo:hyphenate="true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-asian="Times New Roman"/>
    </style:style>
    <style:style style:name="WW_CharLFO14LVL1" style:family="text">
      <style:text-properties style:font-name-asian="Times New Roman"/>
    </style:style>
    <style:style style:name="WW_CharLFO15LVL1" style:family="text">
      <style:text-properties style:font-name-asian="Times New Roman"/>
    </style:style>
    <style:style style:name="WW_CharLFO16LVL1" style:family="text">
      <style:text-properties style:font-name-asian="Times New Roman"/>
    </style:style>
    <style:style style:name="WW_CharLFO17LVL1" style:family="text">
      <style:text-properties style:font-name-asian="Times New Roman"/>
    </style:style>
    <style:style style:name="WW_CharLFO18LVL1" style:family="text">
      <style:text-properties style:font-name-asian="Times New Roman"/>
    </style:style>
    <style:style style:name="WW_CharLFO19LVL1" style:family="text">
      <style:text-properties style:font-name-asian="Times New Roman"/>
    </style:style>
    <style:style style:name="WW_CharLFO22LVL1" style:family="text">
      <style:text-properties style:font-name-asian="Times New Roman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5LVL1" style:family="text">
      <style:text-properties style:font-name-asian="Times New Roman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8LVL1" style:family="text">
      <style:text-properties style:font-name="Symbol"/>
    </style:style>
    <style:style style:name="WW_CharLFO29LVL1" style:family="text">
      <style:text-properties style:font-name-asian="Times New Roman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Courier New" fo:font-size="10pt" style:font-size-asian="10pt"/>
    </style:style>
    <style:style style:name="WW_CharLFO30LVL3" style:family="text">
      <style:text-properties style:font-name="Wingdings" fo:font-size="10pt" style:font-size-asian="10pt"/>
    </style:style>
    <style:style style:name="WW_CharLFO30LVL4" style:family="text">
      <style:text-properties style:font-name="Wingdings" fo:font-size="10pt" style:font-size-asian="10pt"/>
    </style:style>
    <style:style style:name="WW_CharLFO30LVL5" style:family="text">
      <style:text-properties style:font-name="Wingdings" fo:font-size="10pt" style:font-size-asian="10pt"/>
    </style:style>
    <style:style style:name="WW_CharLFO30LVL6" style:family="text">
      <style:text-properties style:font-name="Wingdings" fo:font-size="10pt" style:font-size-asian="10pt"/>
    </style:style>
    <style:style style:name="WW_CharLFO30LVL7" style:family="text">
      <style:text-properties style:font-name="Wingdings" fo:font-size="10pt" style:font-size-asian="10pt"/>
    </style:style>
    <style:style style:name="WW_CharLFO30LVL8" style:family="text">
      <style:text-properties style:font-name="Wingdings" fo:font-size="10pt" style:font-size-asian="10pt"/>
    </style:style>
    <style:style style:name="WW_CharLFO30LVL9" style:family="text">
      <style:text-properties style:font-name="Wingdings" fo:font-size="10pt" style:font-size-asian="10pt"/>
    </style:style>
    <style:style style:name="WW_CharLFO31LVL1" style:family="text">
      <style:text-properties style:font-name="Symbol"/>
    </style:style>
    <style:style style:name="WW_CharLFO32LVL1" style:family="text">
      <style:text-properties style:font-name="Symbol"/>
    </style:style>
    <style:style style:name="WW_CharLFO33LVL1" style:family="text">
      <style:text-properties style:font-name="Symbol"/>
    </style:style>
    <style:style style:name="WW_CharLFO34LVL1" style:family="text">
      <style:text-properties style:font-name="Symbol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Symbol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Symbol"/>
    </style:style>
    <style:style style:name="WW_CharLFO37LVL1" style:family="text">
      <style:text-properties style:font-name="Symbol"/>
    </style:style>
    <style:style style:name="WW_CharLFO37LVL2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text:style-name="WW_CharLFO2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1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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6LVL2" text:bullet-char="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7">
      <text:list-level-style-bullet text:level="1" text:style-name="WW_CharLFO37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7LVL2" text:bullet-char="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number text:level="3" style:num-suffix="." style:num-format="1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1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1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lżbieta Wiśniewska</meta:initial-creator>
    <dc:creator>Elżbieta Wiśniewska</dc:creator>
    <meta:creation-date>2022-01-24T17:23:00Z</meta:creation-date>
    <dc:date>2022-02-08T13:54:00Z</dc:date>
    <meta:print-date>2022-02-08T13:54:00Z</meta:print-date>
    <meta:template xlink:href="Normal" xlink:type="simple"/>
    <meta:editing-cycles>5</meta:editing-cycles>
    <meta:editing-duration>PT95160S</meta:editing-duration>
    <meta:document-statistic meta:page-count="10" meta:paragraph-count="46" meta:word-count="3303" meta:character-count="23075" meta:row-count="165" meta:non-whitespace-character-count="19818"/>
  </office:meta>
</office:document-meta>
</file>